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ing_with_subregions"/><text:bookmark-start text:name="__RefHeading___working_with_subregions_using_region_manager_1"/><text:bookmark-start text:name="working_with_subregions_using_region_manager"/>Working with Subregions Using Region Manager<text:bookmark-end text:name="__RefHeading___working_with_subregions_using_region_manager_1"/><text:bookmark-end text:name="working_with_subregions_using_region_manager"/></text:h>
      <text:h text:style-name="Heading_20_2" text:outline-level="2"><text:bookmark-start text:name="__RefHeading___overview_2"/><text:bookmark-start text:name="overview"/>Overview<text:bookmark-end text:name="__RefHeading___overview_2"/><text:bookmark-end text:name="overview"/></text:h>
      <text:p text:style-name="Text_20_body">Some workflows shouldn't run against a whole map at once — a national land-use model might need different parameters per country, or a hydrology model might only make sense computed watershed by watershed. Region Manager is what makes that practical: define the regions once, from a categorical map whose class values are the boundaries, and everything downstream — reading metadata, narrowing to one region, splitting a map into pieces, and merging the pieces back — works against that single definition.</text:p>
      <text:p text:style-name="Text_20_body">The running example through this page computes an accumulated-cost surface separately for each region, using <text:a xlink:type="simple" xlink:href="https://www.csr.ufmg.br/dokuwiki/doku.php?id=calc_cost_map" text:style-name="Internet_20_link" text:visited-style-name="Visited_20_Internet_20_Link">Calc Cost Map</text:a>, then reassembles the per-region results into one global cost map. It's a genuinely representative case: split, do real per-region work, collect, merge.</text:p>
      <text:h text:style-name="Heading_20_2" text:outline-level="2"><text:bookmark-start text:name="__RefHeading___defining_regions_3"/><text:bookmark-start text:name="defining_regions"/>Defining regions<text:bookmark-end text:name="__RefHeading___defining_regions_3"/><text:bookmark-end text:name="defining_regions"/></text:h>
      <text:p text:style-name="Text_20_body"><text:a xlink:type="simple" xlink:href="https://www.csr.ufmg.br/dokuwiki/doku.php?id=region_manager" text:style-name="Internet_20_link" text:visited-style-name="Visited_20_Internet_20_Link">Region Manager</text:a> is the container everything else on this page depends o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s</text:span> </text:p>
          </table:table-cell>
          <table:table-cell office:value-type="string" table:style-name="tablecell">
            <text:p text:style-name="tablealignleft"> Input </text:p>
          </table:table-cell>
          <table:table-cell office:value-type="string" table:style-name="tablecell">
            <text:p text:style-name="tablealignleft"> Categorical Map </text:p>
          </table:table-cell>
          <table:table-cell office:value-type="string" table:style-name="tablecell">
            <text:p text:style-name="tablealignleft"> Yes </text:p>
          </table:table-cell>
          <table:table-cell office:value-type="string" table:style-name="tablecell">
            <text:p text:style-name="tablealignleft"> Map of subregions, e.g., countries, states, counties, etc. </text:p>
          </table:table-cell>
        </table:table-row>
        <table:table-row>
          <table:table-cell office:value-type="string" table:style-name="tablecell">
            <text:p text:style-name="tablealignleft"> <text:span text:style-name="Source_20_Text">borderCells</text:span> </text:p>
          </table:table-cell>
          <table:table-cell office:value-type="string" table:style-name="tablecell">
            <text:p text:style-name="tablealignleft"> Input </text:p>
          </table:table-cell>
          <table:table-cell office:value-type="string" table:style-name="tablecell">
            <text:p text:style-name="tablealignleft"> Non Negative Integer Value </text:p>
          </table:table-cell>
          <table:table-cell office:value-type="string" table:style-name="tablecell">
            <text:p text:style-name="tablealignleft"> No, default 0 </text:p>
          </table:table-cell>
          <table:table-cell office:value-type="string" table:style-name="tablecell">
            <text:p text:style-name="tablealignleft"> Number of lines and columns used to create an additional border around each region.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ternal Output </text:p>
          </table:table-cell>
          <table:table-cell office:value-type="string" table:style-name="tablecell">
            <text:p text:style-name="tablealignleft"> Region Manager </text:p>
          </table:table-cell>
          <table:table-cell office:value-type="string" table:style-name="tablecell">
            <text:p text:style-name="tablealignleft"> — </text:p>
          </table:table-cell>
          <table:table-cell office:value-type="string" table:style-name="tablecell">
            <text:p text:style-name="tablealignleft"> The region manager, exposed to functors nested inside the container. </text:p>
          </table:table-cell>
        </table:table-row>
      </table:table>
      <text:p text:style-name="Text_20_body">A nonzero <text:span text:style-name="Source_20_Text">borderCells</text:span> matters for anything that accumulates across neighboring cells — a cost surface, a neighborhood statistic — since without it, a region's edge cells would be computed as if the world stopped there.</text:p>
      <text:p text:style-name="Text_20_body"><text:span text:style-name="Strong_20_Emphasis">Example</text:span> — the shell everything else in this page builds on:</text:p>
      <text:p text:style-name="Preformatted_20_Text">sourcesMap := LoadMap "c:/data/sources.tif";<text:line-break/>frictionsMap := LoadMap "c:/data/frictions.tif";<text:line-break/>regionsMap := LoadCategoricalMap "c:/data/regions.tif" .none .default 0;<text:line-break/><text:line-break/>RegionManager regionsMap 5 {{<text:line-break/><text:s text:c="4"/>// everything below is added here, one section at a time<text:line-break/>}};</text:p>
      <text:h text:style-name="Heading_20_2" text:outline-level="2"><text:bookmark-start text:name="__RefHeading___reading_region_metadata_4"/><text:bookmark-start text:name="reading_region_metadata"/>Reading region metadata<text:bookmark-end text:name="__RefHeading___reading_region_metadata_4"/><text:bookmark-end text:name="reading_region_metadata"/></text:h>
      <text:p text:style-name="Text_20_body"><text:a xlink:type="simple" xlink:href="https://www.csr.ufmg.br/dokuwiki/doku.php?id=get_all_regions_info" text:style-name="Internet_20_link" text:visited-style-name="Visited_20_Internet_20_Link">Get All Regions Info</text:a> returns boundary details for every region at once, as a table — the natural thing to feed a loop:</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o read from. </text:p>
          </table:table-cell>
        </table:table-row>
        <table:table-row>
          <table:table-cell office:value-type="string" table:style-name="tablecell">
            <text:p text:style-name="tablealignleft"> <text:span text:style-name="Source_20_Text">regionsInfo</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One row per region: <text:span text:style-name="Source_20_Text">RegionId*</text:span>, <text:span text:style-name="Source_20_Text">RegionLines</text:span>, <text:span text:style-name="Source_20_Text">RegionColumns</text:span>, <text:span text:style-name="Source_20_Text">RegionTopYCoordinate</text:span>, <text:span text:style-name="Source_20_Text">RegionLeftXCoordinate</text:span>, <text:span text:style-name="Source_20_Text">RegionBottomYCoordinate</text:span>, <text:span text:style-name="Source_20_Text">RegionRightXCoordinate</text:span>. </text:p>
          </table:table-cell>
        </table:table-row>
      </table:table>
      <text:p text:style-name="Text_20_body"><text:a xlink:type="simple" xlink:href="https://www.csr.ufmg.br/dokuwiki/doku.php?id=get_region_info" text:style-name="Internet_20_link" text:visited-style-name="Visited_20_Internet_20_Link">Get Region Info</text:a> is the single-region equivalent, useful when you need more than a bounding box for one particular region — it also returns a mask isolating that region and its coordinate reference system:</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text:p>
          </table:table-cell>
          <table:table-cell office:value-type="string" table:style-name="tablecell">
            <text:p text:style-name="tablealignleft"> Which region to describe.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o read from. </text:p>
          </table:table-cell>
        </table:table-row>
        <table:table-row>
          <table:table-cell office:value-type="string" table:style-name="tablecell">
            <text:p text:style-name="tablealignleft"> <text:span text:style-name="Source_20_Text">regionMask</text:span> </text:p>
          </table:table-cell>
          <table:table-cell office:value-type="string" table:style-name="tablecell">
            <text:p text:style-name="tablealignleft"> Output </text:p>
          </table:table-cell>
          <table:table-cell office:value-type="string" table:style-name="tablecell">
            <text:p text:style-name="tablealignleft"> Categorical Map </text:p>
          </table:table-cell>
          <table:table-cell office:value-type="string" table:style-name="tablecell">
            <text:p text:style-name="tablealignleft"> — </text:p>
          </table:table-cell>
          <table:table-cell office:value-type="string" table:style-name="tablecell">
            <text:p text:style-name="tablealignleft"> A map isolating just this region. </text:p>
          </table:table-cell>
        </table:table-row>
        <table:table-row>
          <table:table-cell office:value-type="string" table:style-name="tablecell">
            <text:p text:style-name="tablealignleft"> <text:span text:style-name="Source_20_Text">regionLines</text:span> </text:p>
          </table:table-cell>
          <table:table-cell office:value-type="string" table:style-name="tablecell">
            <text:p text:style-name="tablealignleft"> Output </text:p>
          </table:table-cell>
          <table:table-cell office:value-type="string" table:style-name="tablecell">
            <text:p text:style-name="tablealignleft"> Positive Integer Value </text:p>
          </table:table-cell>
          <table:table-cell office:value-type="string" table:style-name="tablecell">
            <text:p text:style-name="tablealignleft"> — </text:p>
          </table:table-cell>
          <table:table-cell office:value-type="string" table:style-name="tablecell">
            <text:p text:style-name="tablealignleft"> The region's height, in cells. </text:p>
          </table:table-cell>
        </table:table-row>
        <table:table-row>
          <table:table-cell office:value-type="string" table:style-name="tablecell">
            <text:p text:style-name="tablealignleft"> <text:span text:style-name="Source_20_Text">regionColumns</text:span> </text:p>
          </table:table-cell>
          <table:table-cell office:value-type="string" table:style-name="tablecell">
            <text:p text:style-name="tablealignleft"> Output </text:p>
          </table:table-cell>
          <table:table-cell office:value-type="string" table:style-name="tablecell">
            <text:p text:style-name="tablealignleft"> Positive Integer Value </text:p>
          </table:table-cell>
          <table:table-cell office:value-type="string" table:style-name="tablecell">
            <text:p text:style-name="tablealignleft"> — </text:p>
          </table:table-cell>
          <table:table-cell office:value-type="string" table:style-name="tablecell">
            <text:p text:style-name="tablealignleft"> The region's width, in cells. </text:p>
          </table:table-cell>
        </table:table-row>
        <table:table-row>
          <table:table-cell office:value-type="string" table:style-name="tablecell">
            <text:p text:style-name="tablealignleft"> <text:span text:style-name="Source_20_Text">regionProjection</text:span> </text:p>
          </table:table-cell>
          <table:table-cell office:value-type="string" table:style-name="tablecell">
            <text:p text:style-name="tablealignleft"> Output </text:p>
          </table:table-cell>
          <table:table-cell office:value-type="string" table:style-name="tablecell">
            <text:p text:style-name="tablealignleft"> Projection </text:p>
          </table:table-cell>
          <table:table-cell office:value-type="string" table:style-name="tablecell">
            <text:p text:style-name="tablealignleft"> — </text:p>
          </table:table-cell>
          <table:table-cell office:value-type="string" table:style-name="tablecell">
            <text:p text:style-name="tablealignleft"> The coordinate reference system of the source map. </text:p>
          </table:table-cell>
        </table:table-row>
        <table:table-row>
          <table:table-cell office:value-type="string" table:style-name="tablecell">
            <text:p text:style-name="tablealignleft"> <text:span text:style-name="Source_20_Text">regionTopYCoordinate</text:span>, <text:span text:style-name="Source_20_Text">regionLeftXCoordinate</text:span>, <text:span text:style-name="Source_20_Text">regionBottomYCoordinate</text:span>, <text:span text:style-name="Source_20_Text">regionRightXCoordinate</text:span> </text:p>
          </table:table-cell>
          <table:table-cell office:value-type="string" table:style-name="tablecell">
            <text:p text:style-name="tablealignleft"> Output </text:p>
          </table:table-cell>
          <table:table-cell office:value-type="string" table:style-name="tablecell">
            <text:p text:style-name="tablealignleft"> Real Value </text:p>
          </table:table-cell>
          <table:table-cell office:value-type="string" table:style-name="tablecell">
            <text:p text:style-name="tablealignleft"> — </text:p>
          </table:table-cell>
          <table:table-cell office:value-type="string" table:style-name="tablecell">
            <text:p text:style-name="tablealignleft"> The region's four coordinate boundaries. </text:p>
          </table:table-cell>
        </table:table-row>
      </table:table>
      <text:p text:style-name="Text_20_body">Add the enumeration step to the running example:</text:p>
      <text:p text:style-name="Preformatted_20_Text">RegionManager regionsMap 5 {{<text:line-break/><text:s text:c="4"/>allRegions := GetAllRegionsInfo;<text:line-break/>}};</text:p>
      <text:h text:style-name="Heading_20_2" text:outline-level="2"><text:bookmark-start text:name="__RefHeading___visiting_one_region_or_every_region_5"/><text:bookmark-start text:name="visiting_one_region_or_every_region"/>Visiting one region, or every region<text:bookmark-end text:name="__RefHeading___visiting_one_region_or_every_region_5"/><text:bookmark-end text:name="visiting_one_region_or_every_region"/></text:h>
      <text:p text:style-name="Text_20_body"><text:a xlink:type="simple" xlink:href="https://www.csr.ufmg.br/dokuwiki/doku.php?id=region" text:style-name="Internet_20_link" text:visited-style-name="Visited_20_Internet_20_Link">Region</text:a> narrows scope to a single region for whatever's nested inside i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editable) </text:p>
          </table:table-cell>
          <table:table-cell office:value-type="string" table:style-name="tablecell">
            <text:p text:style-name="tablealignleft"> Which region to select.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o select from.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ternal Output </text:p>
          </table:table-cell>
          <table:table-cell office:value-type="string" table:style-name="tablecell">
            <text:p text:style-name="tablealignleft"> Integer Value </text:p>
          </table:table-cell>
          <table:table-cell office:value-type="string" table:style-name="tablecell">
            <text:p text:style-name="tablealignleft"> — </text:p>
          </table:table-cell>
          <table:table-cell office:value-type="string" table:style-name="tablecell">
            <text:p text:style-name="tablealignleft"> Re-exposed to functors nested inside.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ternal Output </text:p>
          </table:table-cell>
          <table:table-cell office:value-type="string" table:style-name="tablecell">
            <text:p text:style-name="tablealignleft"> Region Manager </text:p>
          </table:table-cell>
          <table:table-cell office:value-type="string" table:style-name="tablecell">
            <text:p text:style-name="tablealignleft"> — </text:p>
          </table:table-cell>
          <table:table-cell office:value-type="string" table:style-name="tablecell">
            <text:p text:style-name="tablealignleft"> Re-exposed to functors nested inside. </text:p>
          </table:table-cell>
        </table:table-row>
      </table:table>
      <text:p text:style-name="Text_20_body">Visiting every region means reading <text:a xlink:type="simple" xlink:href="https://www.csr.ufmg.br/dokuwiki/doku.php?id=get_all_regions_info" text:style-name="Internet_20_link" text:visited-style-name="Visited_20_Internet_20_Link">Get All Regions Info</text:a>'s table and looping over it with <text:a xlink:type="simple" xlink:href="https://www.csr.ufmg.br/dokuwiki/doku.php?id=for_each" text:style-name="Internet_20_link" text:visited-style-name="Visited_20_Internet_20_Link">For Each</text:a>, nesting <text:a xlink:type="simple" xlink:href="https://www.csr.ufmg.br/dokuwiki/doku.php?id=region" text:style-name="Internet_20_link" text:visited-style-name="Visited_20_Internet_20_Link">Region</text:a> inside to re-expose the loop's current key under the name <text:span text:style-name="Source_20_Text">regionId</text:span> — <text:a xlink:type="simple" xlink:href="https://www.csr.ufmg.br/dokuwiki/doku.php?id=regionalize_map" text:style-name="Internet_20_link" text:visited-style-name="Visited_20_Internet_20_Link">Regionalize Map</text:a> and the rest of this page's functors auto-bind to a port by that exact name, not to <text:a xlink:type="simple" xlink:href="https://www.csr.ufmg.br/dokuwiki/doku.php?id=for_each" text:style-name="Internet_20_link" text:visited-style-name="Visited_20_Internet_20_Link">For Each</text:a>'s own <text:span text:style-name="Source_20_Text">step</text:span>.</text:p>
      <text:p text:style-name="Text_20_body">It's tempting to reach for <text:a xlink:type="simple" xlink:href="https://www.csr.ufmg.br/dokuwiki/doku.php?id=for_each_region" text:style-name="Internet_20_link" text:visited-style-name="Visited_20_Internet_20_Link">For Each Region</text:a> instead, since it bundles “define regions” and “loop over them” into one container. Resist that here: it has its own required <text:span text:style-name="Source_20_Text">regions</text:span> input and creates its own region manager internally, rather than sharing one from an enclosing <text:a xlink:type="simple" xlink:href="https://www.csr.ufmg.br/dokuwiki/doku.php?id=region_manager" text:style-name="Internet_20_link" text:visited-style-name="Visited_20_Internet_20_Link">Region Manager</text:a>. That's fine if the loop is the entire task, but this page's example needs the *same* region manager instance still available after the loop, for the merge — which <text:a xlink:type="simple" xlink:href="https://www.csr.ufmg.br/dokuwiki/doku.php?id=for_each_region" text:style-name="Internet_20_link" text:visited-style-name="Visited_20_Internet_20_Link">For Each Region</text:a> can't provide, since its manager stops existing once its own block ends.</text:p>
      <text:p text:style-name="Preformatted_20_Text">RegionManager regionsMap 5 {{<text:line-break/><text:s text:c="4"/>allRegions := GetAllRegionsInfo;<text:line-break/><text:line-break/><text:s text:c="4"/>_ := ForEach allRegions {{<text:line-break/><text:s text:c="8"/>Region step {{<text:line-break/><text:s text:c="12"/>// regionId comes from step; regionManager auto-binds from the<text:line-break/><text:s text:c="12"/>// enclosing RegionManager.<text:line-break/><text:s text:c="8"/>}};<text:line-break/><text:s text:c="4"/>}};<text:line-break/>}};</text:p>
      <text:h text:style-name="Heading_20_2" text:outline-level="2"><text:bookmark-start text:name="__RefHeading___splitting_a_global_map_into_regions_6"/><text:bookmark-start text:name="splitting_a_global_map_into_regions"/>Splitting a global map into regions<text:bookmark-end text:name="__RefHeading___splitting_a_global_map_into_regions_6"/><text:bookmark-end text:name="splitting_a_global_map_into_regions"/></text:h>
      <text:p text:style-name="Text_20_body"><text:a xlink:type="simple" xlink:href="https://www.csr.ufmg.br/dokuwiki/doku.php?id=regionalize_map" text:style-name="Internet_20_link" text:visited-style-name="Visited_20_Internet_20_Link">Regionalize Map</text:a> and <text:a xlink:type="simple" xlink:href="https://www.csr.ufmg.br/dokuwiki/doku.php?id=regionalize_categorical_map" text:style-name="Internet_20_link" text:visited-style-name="Visited_20_Internet_20_Link">Regionalize Categorical Map</text:a> cut a global map down to one region's exten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globalMap</text:span> </text:p>
          </table:table-cell>
          <table:table-cell office:value-type="string" table:style-name="tablecell">
            <text:p text:style-name="tablealignleft"> Input </text:p>
          </table:table-cell>
          <table:table-cell office:value-type="string" table:style-name="tablecell">
            <text:p text:style-name="tablealignleft"> Map / Categorical Map </text:p>
          </table:table-cell>
          <table:table-cell office:value-type="string" table:style-name="tablecell">
            <text:p text:style-name="tablealignleft"> Yes </text:p>
          </table:table-cell>
          <table:table-cell office:value-type="string" table:style-name="tablecell">
            <text:p text:style-name="tablealignleft"> The map to split.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text:p>
          </table:table-cell>
          <table:table-cell office:value-type="string" table:style-name="tablecell">
            <text:p text:style-name="tablealignleft"> Which region to extract. </text:p>
          </table:table-cell>
        </table:table-row>
        <table:table-row>
          <table:table-cell office:value-type="string" table:style-name="tablecell">
            <text:p text:style-name="tablealignleft"> <text:span text:style-name="Source_20_Text">keepNonRegionCell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No </text:p>
          </table:table-cell>
          <table:table-cell office:value-type="string" table:style-name="tablecell">
            <text:p text:style-name="tablealignleft"> If true, cells outside the region mask (including border cells) are kept rather than set to null. </text:p>
          </table:table-cell>
        </table:table-row>
        <table:table-row>
          <table:table-cell office:value-type="string" table:style-name="tablecell">
            <text:p text:style-name="tablealignleft"> <text:span text:style-name="Source_20_Text">recreateCategori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No — <text:a xlink:type="simple" xlink:href="https://www.csr.ufmg.br/dokuwiki/doku.php?id=regionalize_categorical_map" text:style-name="Internet_20_link" text:visited-style-name="Visited_20_Internet_20_Link">Regionalize Categorical Map</text:a> only </text:p>
          </table:table-cell>
          <table:table-cell office:value-type="string" table:style-name="tablecell">
            <text:p text:style-name="tablealignleft"> If true, the region's category set is recomputed from the values actually present in it. If false, the full category set from the global map is kept, even categories absent from this particular region.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defining the split. </text:p>
          </table:table-cell>
        </table:table-row>
        <table:table-row>
          <table:table-cell office:value-type="string" table:style-name="tablecell">
            <text:p text:style-name="tablealignleft"> <text:span text:style-name="Source_20_Text">regionalMap</text:span> </text:p>
          </table:table-cell>
          <table:table-cell office:value-type="string" table:style-name="tablecell">
            <text:p text:style-name="tablealignleft"> Output </text:p>
          </table:table-cell>
          <table:table-cell office:value-type="string" table:style-name="tablecell">
            <text:p text:style-name="tablealignleft"> Map / Categorical Map </text:p>
          </table:table-cell>
          <table:table-cell office:value-type="string" table:style-name="tablecell">
            <text:p text:style-name="tablealignleft"> — </text:p>
          </table:table-cell>
          <table:table-cell office:value-type="string" table:style-name="tablecell">
            <text:p text:style-name="tablealignleft"> The map cut down to this region. </text:p>
          </table:table-cell>
        </table:table-row>
      </table:table>
      <text:p text:style-name="Text_20_body">This is where the actual per-region computation happens — split the global inputs, run whatever the model needs against the region-sized pieces, in this case <text:a xlink:type="simple" xlink:href="https://www.csr.ufmg.br/dokuwiki/doku.php?id=calc_cost_map" text:style-name="Internet_20_link" text:visited-style-name="Visited_20_Internet_20_Link">Calc Cost Map</text:a>:</text:p>
      <text:p text:style-name="Preformatted_20_Text">Region step {{<text:line-break/><text:s text:c="4"/>regionalSources := RegionalizeMap sourcesMap;<text:line-break/><text:s text:c="4"/>regionalFrictions := RegionalizeMap frictionsMap;<text:line-break/><text:line-break/><text:s text:c="4"/>{ costs = regionalCost, directions = _ } :=<text:line-break/><text:s text:c="8"/>CalcCostMap regionalSources regionalFrictions .no;<text:line-break/>}};</text:p>
      <text:h text:style-name="Heading_20_2" text:outline-level="2"><text:bookmark-start text:name="__RefHeading___collecting_regional_results_7"/><text:bookmark-start text:name="collecting_regional_results"/>Collecting regional results<text:bookmark-end text:name="__RefHeading___collecting_regional_results_7"/><text:bookmark-end text:name="collecting_regional_results"/></text:h>
      <text:p text:style-name="Text_20_body"><text:a xlink:type="simple" xlink:href="https://www.csr.ufmg.br/dokuwiki/doku.php?id=regional_map" text:style-name="Internet_20_link" text:visited-style-name="Visited_20_Internet_20_Link">Regional Map</text:a> and <text:a xlink:type="simple" xlink:href="https://www.csr.ufmg.br/dokuwiki/doku.php?id=regional_categorical_map" text:style-name="Internet_20_link" text:visited-style-name="Visited_20_Internet_20_Link">Regional Categorical Map</text:a> tag a per-region fragment under a shared name as it's produced — neither has an output; they're pure collectors, accumulating fragments as a side effect of the loop running:</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globalMap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The shared name this regional fragment will be collected under. </text:p>
          </table:table-cell>
        </table:table-row>
        <table:table-row>
          <table:table-cell office:value-type="string" table:style-name="tablecell">
            <text:p text:style-name="tablealignleft"> <text:span text:style-name="Source_20_Text">regionalMap</text:span> </text:p>
          </table:table-cell>
          <table:table-cell office:value-type="string" table:style-name="tablecell">
            <text:p text:style-name="tablealignleft"> Input </text:p>
          </table:table-cell>
          <table:table-cell office:value-type="string" table:style-name="tablecell">
            <text:p text:style-name="tablealignleft"> Map (<text:a xlink:type="simple" xlink:href="https://www.csr.ufmg.br/dokuwiki/doku.php?id=regional_map" text:style-name="Internet_20_link" text:visited-style-name="Visited_20_Internet_20_Link">Regional Map</text:a>) / Categorical Map (<text:a xlink:type="simple" xlink:href="https://www.csr.ufmg.br/dokuwiki/doku.php?id=regional_categorical_map" text:style-name="Internet_20_link" text:visited-style-name="Visited_20_Internet_20_Link">Regional Categorical Map</text:a>) </text:p>
          </table:table-cell>
          <table:table-cell office:value-type="string" table:style-name="tablecell">
            <text:p text:style-name="tablealignleft"> Yes </text:p>
          </table:table-cell>
          <table:table-cell office:value-type="string" table:style-name="tablecell">
            <text:p text:style-name="tablealignleft"> The per-region result to store.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text:p>
          </table:table-cell>
          <table:table-cell office:value-type="string" table:style-name="tablecell">
            <text:p text:style-name="tablealignleft"> Which region this fragment belongs to.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his fragment belongs to. </text:p>
          </table:table-cell>
        </table:table-row>
      </table:table>
      <text:p text:style-name="Preformatted_20_Text">Region step {{<text:line-break/><text:s text:c="4"/>regionalSources := RegionalizeMap sourcesMap;<text:line-break/><text:s text:c="4"/>regionalFrictions := RegionalizeMap frictionsMap;<text:line-break/><text:line-break/><text:s text:c="4"/>{ costs = regionalCost, directions = _ } :=<text:line-break/><text:s text:c="8"/>CalcCostMap regionalSources regionalFrictions .no;<text:line-break/><text:line-break/><text:s text:c="4"/>RegionalMap "cost_map" regionalCost;<text:line-break/>}};</text:p>
      <text:h text:style-name="Heading_20_2" text:outline-level="2"><text:bookmark-start text:name="__RefHeading___merging_regions_back_into_one_map_8"/><text:bookmark-start text:name="merging_regions_back_into_one_map"/>Merging regions back into one map<text:bookmark-end text:name="__RefHeading___merging_regions_back_into_one_map_8"/><text:bookmark-end text:name="merging_regions_back_into_one_map"/></text:h>
      <text:p text:style-name="Text_20_body"><text:a xlink:type="simple" xlink:href="https://www.csr.ufmg.br/dokuwiki/doku.php?id=merge_regional_maps" text:style-name="Internet_20_link" text:visited-style-name="Visited_20_Internet_20_Link">Merge Regional Maps</text:a> and <text:a xlink:type="simple" xlink:href="https://www.csr.ufmg.br/dokuwiki/doku.php?id=merge_regional_categorical_maps" text:style-name="Internet_20_link" text:visited-style-name="Visited_20_Internet_20_Link">Merge Regional Categorical Maps</text:a> reassemble everything stored under a shared name back into one global mosaic:</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globalMap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The name the fragments were collected under, via <text:a xlink:type="simple" xlink:href="https://www.csr.ufmg.br/dokuwiki/doku.php?id=regional_map" text:style-name="Internet_20_link" text:visited-style-name="Visited_20_Internet_20_Link">Regional Map</text:a> or <text:a xlink:type="simple" xlink:href="https://www.csr.ufmg.br/dokuwiki/doku.php?id=regional_categorical_map" text:style-name="Internet_20_link" text:visited-style-name="Visited_20_Internet_20_Link">Regional Categorical Map</text:a>. </text:p>
          </table:table-cell>
        </table:table-row>
        <table:table-row>
          <table:table-cell office:value-type="string" table:style-name="tablecell">
            <text:p text:style-name="tablealignleft"> <text:span text:style-name="Source_20_Text">mergeNonRegionCell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No </text:p>
          </table:table-cell>
          <table:table-cell office:value-type="string" table:style-name="tablecell">
            <text:p text:style-name="tablealignleft"> If true, cells outside the region mask (including border cells) are merged in too, rather than ignored. Two overlapping cells can only be combined if they share the same value or one of them is null.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he fragments belong to. </text:p>
          </table:table-cell>
        </table:table-row>
        <table:table-row>
          <table:table-cell office:value-type="string" table:style-name="tablecell">
            <text:p text:style-name="tablealignleft"> <text:span text:style-name="Source_20_Text">globalMap</text:span> </text:p>
          </table:table-cell>
          <table:table-cell office:value-type="string" table:style-name="tablecell">
            <text:p text:style-name="tablealignleft"> Output </text:p>
          </table:table-cell>
          <table:table-cell office:value-type="string" table:style-name="tablecell">
            <text:p text:style-name="tablealignleft"> Map / Categorical Map </text:p>
          </table:table-cell>
          <table:table-cell office:value-type="string" table:style-name="tablecell">
            <text:p text:style-name="tablealignleft"> — </text:p>
          </table:table-cell>
          <table:table-cell office:value-type="string" table:style-name="tablecell">
            <text:p text:style-name="tablealignleft"> The reassembled mosaic. </text:p>
          </table:table-cell>
        </table:table-row>
      </table:table>
      <text:p text:style-name="Text_20_body">There's a trap here worth naming: neither merge functor has a <text:span text:style-name="Source_20_Text">sequenceInput</text:span> of its own, and nothing about <text:span text:style-name="Source_20_Text">globalMapName</text:span> — just a literal string — creates a data dependency on the loop that populated it. Left as-is, the engine has no reason to run the merge *after* the loop rather than before or during it. <text:a xlink:type="simple" xlink:href="https://www.csr.ufmg.br/dokuwiki/doku.php?id=for_each" text:style-name="Internet_20_link" text:visited-style-name="Visited_20_Internet_20_Link">For Each</text:a> does expose a <text:span text:style-name="Source_20_Text">sequenceOutput</text:span> once the whole loop finishes, but with nowhere on the merge functor to plug it into, the fix is a <text:a xlink:type="simple" xlink:href="https://www.csr.ufmg.br/dokuwiki/doku.php?id=group" text:style-name="Internet_20_link" text:visited-style-name="Visited_20_Internet_20_Link">Group</text:a> wrapped around the merge, whose own <text:span text:style-name="Source_20_Text">sequenceInput</text:span> the loop's <text:span text:style-name="Source_20_Text">sequenceOutput</text:span> connects into.</text:p>
      <text:h text:style-name="Heading_20_2" text:outline-level="2"><text:bookmark-start text:name="__RefHeading___relaying_a_region_manager_between_functors_9"/><text:bookmark-start text:name="relaying_a_region_manager_between_functors"/>Relaying a Region Manager between functors<text:bookmark-end text:name="__RefHeading___relaying_a_region_manager_between_functors_9"/><text:bookmark-end text:name="relaying_a_region_manager_between_functors"/></text:h>
      <text:p text:style-name="Text_20_body"><text:a xlink:type="simple" xlink:href="https://www.csr.ufmg.br/dokuwiki/doku.php?id=region_manager_value" text:style-name="Internet_20_link" text:visited-style-name="Visited_20_Internet_20_Link">Region Manager Value</text:a> exists purely to pass a Region Manager value through — the same relay role <text:a xlink:type="simple" xlink:href="https://www.csr.ufmg.br/dokuwiki/doku.php?id=struct_type" text:style-name="Internet_20_link" text:visited-style-name="Visited_20_Internet_20_Link">Struct</text:a>'s carrier functor plays for structs. Its own input auto-binds to the enclosing container's <text:span text:style-name="Source_20_Text">regionManager</text:span> by default and cannot be given as a constant.</text:p>
      <text:h text:style-name="Heading_20_2" text:outline-level="2"><text:bookmark-start text:name="__RefHeading___putting_it_together_10"/><text:bookmark-start text:name="putting_it_together"/>Putting it together<text:bookmark-end text:name="__RefHeading___putting_it_together_10"/><text:bookmark-end text:name="putting_it_together"/></text:h>
      <text:p text:style-name="Preformatted_20_Text">sourcesMap := LoadMap "c:/data/sources.tif";<text:line-break/>frictionsMap := LoadMap "c:/data/frictions.tif";<text:line-break/>regionsMap := LoadCategoricalMap "c:/data/regions.tif" .none .default 0;<text:line-break/><text:line-break/>RegionManager regionsMap 5 {{<text:line-break/><text:s text:c="4"/>allRegions := GetAllRegionsInfo;<text:line-break/><text:line-break/><text:s text:c="4"/>sequenceOut := ForEach allRegions {{<text:line-break/><text:s text:c="8"/>Region step {{<text:line-break/><text:s text:c="12"/>regionalSources := RegionalizeMap sourcesMap;<text:line-break/><text:s text:c="12"/>regionalFrictions := RegionalizeMap frictionsMap;<text:line-break/><text:line-break/><text:s text:c="12"/>{ costs = regionalCost, directions = _ } :=<text:line-break/><text:s text:c="16"/>CalcCostMap regionalSources regionalFrictions .no;<text:line-break/><text:line-break/><text:s text:c="12"/>RegionalMap "cost_map" regionalCost;<text:line-break/><text:s text:c="8"/>}};<text:line-break/><text:s text:c="4"/>}};<text:line-break/><text:line-break/><text:s text:c="4"/>_ := Group sequenceOut {{<text:line-break/><text:s text:c="8"/>costMap := MergeRegionalMaps "cost_map" .no;<text:line-break/><text:s text:c="8"/>SaveMap costMap "c:/data/cost_map_merged.tif";<text:line-break/><text:s text:c="4"/>}};<text:line-break/>}};</text:p>
      <text:p text:style-name="Text_20_body">One region manager, defined once at the top, is what threads the whole thing together: <text:a xlink:type="simple" xlink:href="https://www.csr.ufmg.br/dokuwiki/doku.php?id=get_all_regions_info" text:style-name="Internet_20_link" text:visited-style-name="Visited_20_Internet_20_Link">Get All Regions Info</text:a> reads from it, <text:a xlink:type="simple" xlink:href="https://www.csr.ufmg.br/dokuwiki/doku.php?id=region" text:style-name="Internet_20_link" text:visited-style-name="Visited_20_Internet_20_Link">Region</text:a> narrows against it once per loop iteration, <text:a xlink:type="simple" xlink:href="https://www.csr.ufmg.br/dokuwiki/doku.php?id=regional_map" text:style-name="Internet_20_link" text:visited-style-name="Visited_20_Internet_20_Link">Regional Map</text:a> stores fragments into it, and <text:a xlink:type="simple" xlink:href="https://www.csr.ufmg.br/dokuwiki/doku.php?id=merge_regional_maps" text:style-name="Internet_20_link" text:visited-style-name="Visited_20_Internet_20_Link">Merge Regional Maps</text:a> — deliberately delayed until the loop's <text:span text:style-name="Source_20_Text">sequenceOutput</text:span> fires — reads every one of those fragments back out of the same inst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orking_with_subregions</dc:title>
  </office:meta>
</office:document-meta>
</file>