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"/><text:bookmark-start text:name="__RefHeading___workdir_1"/><text:bookmark-start text:name="workdir"/>Workdir<text:bookmark-end text:name="__RefHeading___workdir_1"/><text:bookmark-end text:name="workdi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sets the working directory used by the functors it contains to read and write fi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www.csr.ufmg.br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Working directory to be used by the contained funct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Auto-bindable working directory, picked up automatically by any contained functor that asks for one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Folder can be set to a regular folder or to a zip file. Inside this container, filenames referring to maps, tables, and Weights of Evidence coefficients or ranges, among others, are resolved relative to this directory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Workd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</dc:title>
  </office:meta>
</office:document-meta>
</file>