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3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3.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csr.ufmg.br/dokuwiki/doku.php?id=what_is_new_8_13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dinamicaego.com/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dinamicaego.com/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30</dc:title>
  </office:meta>
</office:document-meta>
</file>