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nsim_category_variable_set"/><text:bookmark-start text:name="__RefHeading___vensim_category_variable_set_1"/><text:bookmark-start text:name="vensim_category_variable_set"/>Vensim Category Variable Set<text:bookmark-end text:name="__RefHeading___vensim_category_variable_set_1"/><text:bookmark-end text:name="vensim_category_variable_set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his operator is <text:a xlink:type="simple" xlink:href="https://en.wikipedia.org/wiki/Deprecation" text:style-name="Internet_20_link" text:visited-style-name="Visited_20_Internet_20_Link">deprecated</text:a> and will be removed in the future versions of Dinamica EGO.
</text:p>
          </table:table-cell>
        </table:table-row>
      </table:table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pecifies a list of <text:a xlink:type="simple" xlink:href="http://www.vensim.com" text:style-name="Internet_20_link" text:visited-style-name="Visited_20_Internet_20_Link">Vensim</text:a> variab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vensim_category_variable_set_type" text:style-name="Internet_20_link" text:visited-style-name="Visited_20_Internet_20_Link">Vensim Category Variable Set</text:a>  </text:p>
          </table:table-cell>
          <table:table-cell office:value-type="string" table:style-name="tablecell">
            <text:p text:style-name="tablealignleft"> A list of transition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vensim_category_variable_set_type" text:style-name="Internet_20_link" text:visited-style-name="Visited_20_Internet_20_Link">Vensim Category Variable Set</text:a>  </text:p>
          </table:table-cell>
          <table:table-cell office:value-type="string" table:style-name="tablecell">
            <text:p text:style-name="tablealignleft"> A list of transition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imulation_supplementary" text:style-name="Internet_20_link" text:visited-style-name="Visited_20_Internet_20_Link"> Simulation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Vensim Category Variable Se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vensim_category_variable_set</dc:title>
  </office:meta>
</office:document-meta>
</file>