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61e2ffc6614ca9305023fd3399d6fe4.jpg"/>
  <manifest:file-entry manifest:media-type="image/png" manifest:full-path="Pictures/ed3f31b5289aac2b4cdc7b790ac221de.png"/>
  <manifest:file-entry manifest:media-type="image/jpeg" manifest:full-path="Pictures/e148f421c19350527a8cc78a9085823f.jpg"/>
  <manifest:file-entry manifest:media-type="image/jpeg" manifest:full-path="Pictures/5aea52e63f531883d5f3c22a9f074fb3.jpg"/>
  <manifest:file-entry manifest:media-type="image/jpeg" manifest:full-path="Pictures/25618995763f8e578a25cc1a954622d4.jpg"/>
  <manifest:file-entry manifest:media-type="image/jpeg" manifest:full-path="Pictures/9e5f83b55925900e405dfcd46f3da877.jpg"/>
  <manifest:file-entry manifest:media-type="image/jpeg" manifest:full-path="Pictures/0a2c9cf5d715077904d486d5f065d651.jpg"/>
  <manifest:file-entry manifest:media-type="image/jpeg" manifest:full-path="Pictures/1dac5deb95aa1b087a43476d5470ad6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utorial:using_subregions_in_a_simulation_model"/><text:bookmark-start text:name="__RefHeading___using_subregions_in_a_simulation_model_1"/><text:bookmark-start text:name="using_subregions_in_a_simulation_model"/>Using subregions in a simulation model<text:bookmark-end text:name="__RefHeading___using_subregions_in_a_simulation_model_1"/><text:bookmark-end text:name="using_subregions_in_a_simulation_model"/></text:h>
      <text:p text:style-name="Text_20_body">Load the model: <text:span text:style-name="Source_20_Text">simulate_deforestation_using_sub_regions.egoml</text:span> from <text:span text:style-name="Source_20_Text">\Guidebook_Dinamica_5\Models\additional_resources_lucc\sub_regions\simulate_deforestation_using_sub_regions</text:span></text:p>
      <text:p text:style-name="Text_20_body">The Subregion set of functors are used to split a map into parts to process each subregion’s dataset separately, and then combine the results again (fig. 1). By making use of the subregion approach, you can define a sequence of operations that will be applied only to certain subregions or establish different parameters and coefficients for each subregion, modeling as a result the regional context that influences a particular phenomenon.</text:p>
      <text:p text:style-name="Text_20_body">In this model, we introduce subregions in a simulation to enable the use of different transition matrices and Weight of Evidence coefficients for each subregion of a map.</text:p>
      <text:p text:style-name="Text_20_body"><draw:frame draw:style-name="mediacenter" draw:name="0" text:anchor-type="paragraph" draw:z-index="0" svg:width="26.140833333333cm" style:rel-width="100%" svg:height="16.086666666667cm" style:rel-height="scale"><draw:image xlink:href="Pictures/e61e2ffc6614ca9305023fd3399d6fe4.jpg" xlink:type="simple" xlink:show="embed" xlink:actuate="onLoad"/></draw:frame></text:p>
      <text:p text:style-name="Text_20_body">In order to this, you need to slightly modify the simulation model of lesson 7. First, a specific calibration for each subregion should be performed. In the example above, transition matrices and a set of weights of evidence coefficients were calculated for each one of the map subregions. See models for calibrating different subregions in   <text:span text:style-name="Source_20_Text">\Guidebook_Dinamica_5\Models\additional_resources_lucc\sub_regions\calibration</text:span>.</text:p>
      <text:p text:style-name="Text_20_body">In the simulation model, one <text:span text:style-name="Emphasis"><text:a xlink:type="simple" xlink:href="https://www.csr.ufmg.br/dokuwiki/doku.php?id=load_categorical_map" text:style-name="Internet_20_link" text:visited-style-name="Visited_20_Internet_20_Link">Load Categorical Map</text:a></text:span> must be added. It will be responsible for loading the map with the subregions.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this must be a categorical map (in this example, a map of municipal limits). The area of each municipality is identified by its 6 digit code.  This code will identify the subregions and control the regionalization process.</text:p>
          </table:table-cell>
        </table:table-row>
      </table:table>
      <text:p text:style-name="Text_20_body"><draw:frame draw:style-name="mediacenter" draw:name="2" text:anchor-type="paragraph" draw:z-index="2" svg:width="26.114375cm" style:rel-width="100%" svg:height="11.932708333333cm" style:rel-height="scale"><draw:image xlink:href="Pictures/e148f421c19350527a8cc78a9085823f.jpg" xlink:type="simple" xlink:show="embed" xlink:actuate="onLoad"/></draw:frame></text:p>
      <text:p text:style-name="Text_20_body">In this model, deforestation is simulated on an annual basis for each one of the municipalities. After that, the resulting maps are combined into a new land-use map that will be split again in the beginning of the next step. To ensure spatial continuity across subregions, some operations, such as the calculation of distance map to deforested cells using <text:span text:style-name="Emphasis"><text:a xlink:type="simple" xlink:href="https://www.csr.ufmg.br/dokuwiki/doku.php?id=calc_distance_map" text:style-name="Internet_20_link" text:visited-style-name="Visited_20_Internet_20_Link">Calc Distance Map</text:a></text:span>, are performed for the entire map. </text:p>
      <text:p text:style-name="Text_20_body"><draw:frame draw:style-name="mediacenter" draw:name="3" text:anchor-type="paragraph" draw:z-index="3" svg:width="25.214791666667cm" style:rel-width="100%" svg:height="11.059583333333cm" style:rel-height="scale"><draw:image xlink:href="Pictures/5aea52e63f531883d5f3c22a9f074fb3.jpg" xlink:type="simple" xlink:show="embed" xlink:actuate="onLoad"/></draw:frame></text:p>
      <text:p text:style-name="Text_20_body">A <text:span text:style-name="Emphasis"><text:a xlink:type="simple" xlink:href="https://www.csr.ufmg.br/dokuwiki/doku.php?id=region_manager" text:style-name="Internet_20_link" text:visited-style-name="Visited_20_Internet_20_Link">Region Manager</text:a></text:span> is added outside of the main loop (<text:span text:style-name="Emphasis"><text:a xlink:type="simple" xlink:href="https://www.csr.ufmg.br/dokuwiki/doku.php?id=repeat" text:style-name="Internet_20_link" text:visited-style-name="Visited_20_Internet_20_Link">Repeat</text:a></text:span>). This container controls the creation and merging of subregions.</text:p>
      <text:p text:style-name="Text_20_body"><draw:frame draw:style-name="mediacenter" draw:name="4" text:anchor-type="paragraph" draw:z-index="4" svg:width="20.055416666667cm" style:rel-width="100%" svg:height="7.14375cm" style:rel-height="scale"><draw:image xlink:href="Pictures/25618995763f8e578a25cc1a954622d4.jpg" xlink:type="simple" xlink:show="embed" xlink:actuate="onLoad"/></draw:frame></text:p>
      <text:p text:style-name="Text_20_body">The container <text:span text:style-name="Emphasis"><text:a xlink:type="simple" xlink:href="https://www.csr.ufmg.br/dokuwiki/doku.php?id=for_each_category" text:style-name="Internet_20_link" text:visited-style-name="Visited_20_Internet_20_Link">For Each Category</text:a></text:span> also controls the subregion creation process. For each map category, <text:span text:style-name="Emphasis"><text:a xlink:type="simple" xlink:href="https://www.csr.ufmg.br/dokuwiki/doku.php?id=for_each_category" text:style-name="Internet_20_link" text:visited-style-name="Visited_20_Internet_20_Link">For Each Category</text:a></text:span> will repeat the sequence of functors within it. Make sure the <text:span text:style-name="Emphasis"><text:a xlink:type="simple" xlink:href="https://www.csr.ufmg.br/dokuwiki/doku.php?id=load_categorical_map" text:style-name="Internet_20_link" text:visited-style-name="Visited_20_Internet_20_Link">Load Categorical Map</text:a></text:span> <text:span text:style-name="Source_20_Text">23267_municipalities.ers</text:span> is connected to <text:span text:style-name="Emphasis"><text:a xlink:type="simple" xlink:href="https://www.csr.ufmg.br/dokuwiki/doku.php?id=for_each_category" text:style-name="Internet_20_link" text:visited-style-name="Visited_20_Internet_20_Link">For Each Category</text:a></text:span> as well as to <text:span text:style-name="Emphasis"><text:a xlink:type="simple" xlink:href="https://www.csr.ufmg.br/dokuwiki/doku.php?id=region_manager" text:style-name="Internet_20_link" text:visited-style-name="Visited_20_Internet_20_Link">Region Manager</text:a></text:span>. In this case, Step placed within the innermost container receives and passes on the subregions’ codes. Also any sequence of functors that affect each region should be put within this container.</text:p>
      <text:p text:style-name="Text_20_body"><draw:frame draw:style-name="mediacenter" draw:name="5" text:anchor-type="paragraph" draw:z-index="5" svg:width="17.197916666667cm" style:rel-width="100%" svg:height="17.62125cm" style:rel-height="scale"><draw:image xlink:href="Pictures/9e5f83b55925900e405dfcd46f3da877.jpg" xlink:type="simple" xlink:show="embed" xlink:actuate="onLoad"/></draw:frame></text:p>
      <text:p text:style-name="Text_20_body">The functors <text:span text:style-name="Emphasis"><text:a xlink:type="simple" xlink:href="https://www.csr.ufmg.br/dokuwiki/doku.php?id=regionalize_map" text:style-name="Internet_20_link" text:visited-style-name="Visited_20_Internet_20_Link">Regionalize Map</text:a></text:span> and <text:span text:style-name="Emphasis"><text:a xlink:type="simple" xlink:href="https://www.csr.ufmg.br/dokuwiki/doku.php?id=regionalize_categorical_map" text:style-name="Internet_20_link" text:visited-style-name="Visited_20_Internet_20_Link">Regionalize Categorical Map</text:a></text:span> spilt the map into regional maps. . All maps that are combined after these functors need to have the same dimensions. So make sure that they all are regionalized through these functors, as the example of distance maps and static variables. Note also, that you can set different transition matrices or Weights of Evidence files for the subregions by assigning the subregion’s code (in this case 6 digits) as a suffix to these files and placing <text:span text:style-name="Emphasis"><text:a xlink:type="simple" xlink:href="https://www.csr.ufmg.br/dokuwiki/doku.php?id=load_table" text:style-name="Internet_20_link" text:visited-style-name="Visited_20_Internet_20_Link">Load Table</text:a></text:span> and <text:span text:style-name="Emphasis"><text:a xlink:type="simple" xlink:href="https://www.csr.ufmg.br/dokuwiki/doku.php?id=load_weights" text:style-name="Internet_20_link" text:visited-style-name="Visited_20_Internet_20_Link">Load Weights</text:a></text:span> inside <text:span text:style-name="Emphasis"><text:a xlink:type="simple" xlink:href="https://www.csr.ufmg.br/dokuwiki/doku.php?id=for_each_category" text:style-name="Internet_20_link" text:visited-style-name="Visited_20_Internet_20_Link">For Each Category</text:a></text:span> Container.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you need also to set suffix digits to 6.</text:p>
          </table:table-cell>
        </table:table-row>
      </table:table>
      <text:p text:style-name="Text_20_body"><draw:frame draw:style-name="mediacenter" draw:name="7" text:anchor-type="paragraph" draw:z-index="7" svg:width="10.63625cm" svg:height="12.594166666667cm"><draw:image xlink:href="Pictures/0a2c9cf5d715077904d486d5f065d651.jpg" xlink:type="simple" xlink:show="embed" xlink:actuate="onLoad"/></draw:frame></text:p>
      <text:p text:style-name="Text_20_body">At the end of an iteration of <text:span text:style-name="Emphasis"><text:a xlink:type="simple" xlink:href="https://www.csr.ufmg.br/dokuwiki/doku.php?id=for_each_category" text:style-name="Internet_20_link" text:visited-style-name="Visited_20_Internet_20_Link">For Each Category</text:a></text:span>, a functor <text:span text:style-name="Emphasis"><text:a xlink:type="simple" xlink:href="https://www.csr.ufmg.br/dokuwiki/doku.php?id=regional_categorical_map" text:style-name="Internet_20_link" text:visited-style-name="Visited_20_Internet_20_Link">Regional Categorical Map</text:a></text:span> stores the regional maps. Assign a <text:span text:style-name="Strong_20_Emphasis">Global Map Name</text:span> to these maps. After <text:span text:style-name="Emphasis"><text:a xlink:type="simple" xlink:href="https://www.csr.ufmg.br/dokuwiki/doku.php?id=for_each_category" text:style-name="Internet_20_link" text:visited-style-name="Visited_20_Internet_20_Link">For Each Category</text:a></text:span> runs, the regional maps can be merged into an updated landscape map. The functor <text:span text:style-name="Emphasis"><text:a xlink:type="simple" xlink:href="https://www.csr.ufmg.br/dokuwiki/doku.php?id=merge_regional_categorical_maps" text:style-name="Internet_20_link" text:visited-style-name="Visited_20_Internet_20_Link">Merge Regional Categorical Maps</text:a></text:span> is in charge of merging the regional maps. Its <text:span text:style-name="Strong_20_Emphasis">Global Map Name</text:span> must be the same as <text:span text:style-name="Emphasis"><text:a xlink:type="simple" xlink:href="https://www.csr.ufmg.br/dokuwiki/doku.php?id=regional_categorical_map" text:style-name="Internet_20_link" text:visited-style-name="Visited_20_Internet_20_Link">Regional Categorical Map</text:a></text:span>. <text:span text:style-name="Emphasis"><text:a xlink:type="simple" xlink:href="https://www.csr.ufmg.br/dokuwiki/doku.php?id=merge_regional_categorical_maps" text:style-name="Internet_20_link" text:visited-style-name="Visited_20_Internet_20_Link">Merge Regional Categorical Maps</text:a></text:span> must be placed within <text:span text:style-name="Emphasis"><text:a xlink:type="simple" xlink:href="https://www.csr.ufmg.br/dokuwiki/doku.php?id=region_manager" text:style-name="Internet_20_link" text:visited-style-name="Visited_20_Internet_20_Link">Region Manager</text:a></text:span> and, in order to ensure a proper sequence of processing, you need to establish a dependence effect between this functor and the <text:span text:style-name="Emphasis"><text:a xlink:type="simple" xlink:href="https://www.csr.ufmg.br/dokuwiki/doku.php?id=regional_categorical_map" text:style-name="Internet_20_link" text:visited-style-name="Visited_20_Internet_20_Link">Regional Categorical Map</text:a></text:span>. A way  to do this is by placing <text:span text:style-name="Emphasis"><text:a xlink:type="simple" xlink:href="https://www.csr.ufmg.br/dokuwiki/doku.php?id=merge_regional_categorical_maps" text:style-name="Internet_20_link" text:visited-style-name="Visited_20_Internet_20_Link">Merge Regional Categorical Maps</text:a></text:span> within a <text:span text:style-name="Emphasis"><text:a xlink:type="simple" xlink:href="https://www.csr.ufmg.br/dokuwiki/doku.php?id=group" text:style-name="Internet_20_link" text:visited-style-name="Visited_20_Internet_20_Link">Group</text:a></text:span> and linking this <text:span text:style-name="Emphasis"><text:a xlink:type="simple" xlink:href="https://www.csr.ufmg.br/dokuwiki/doku.php?id=group" text:style-name="Internet_20_link" text:visited-style-name="Visited_20_Internet_20_Link">Group</text:a></text:span> to <text:span text:style-name="Emphasis"><text:a xlink:type="simple" xlink:href="https://www.csr.ufmg.br/dokuwiki/doku.php?id=for_each_category" text:style-name="Internet_20_link" text:visited-style-name="Visited_20_Internet_20_Link">For Each Category</text:a></text:span> using a functor <text:span text:style-name="Emphasis"><text:a xlink:type="simple" xlink:href="https://www.csr.ufmg.br/dokuwiki/doku.php?id=tutorial:integer_value" text:style-name="Internet_20_link" text:visited-style-name="Visited_20_Internet_20_Link">integer_value</text:a></text:span> as a link. <text:span text:style-name="Emphasis"><text:a xlink:type="simple" xlink:href="https://www.csr.ufmg.br/dokuwiki/doku.php?id=tutorial:integer_value" text:style-name="Internet_20_link" text:visited-style-name="Visited_20_Internet_20_Link">integer_value</text:a></text:span> simply passes an integer constant from <text:span text:style-name="Emphasis"><text:a xlink:type="simple" xlink:href="https://www.csr.ufmg.br/dokuwiki/doku.php?id=for_each_category" text:style-name="Internet_20_link" text:visited-style-name="Visited_20_Internet_20_Link">For Each Category</text:a></text:span> to <text:span text:style-name="Emphasis"><text:a xlink:type="simple" xlink:href="https://www.csr.ufmg.br/dokuwiki/doku.php?id=group" text:style-name="Internet_20_link" text:visited-style-name="Visited_20_Internet_20_Link">Group</text:a></text:span>, establishing as a result a time-dependence between the executions of both. </text:p>
      <text:p text:style-name="Text_20_body"><draw:frame draw:style-name="mediacenter" draw:name="8" text:anchor-type="paragraph" draw:z-index="8" svg:width="8.4402083333333cm" svg:height="7.6464583333333cm"><draw:image xlink:href="Pictures/1dac5deb95aa1b087a43476d5470ad69.jpg" xlink:type="simple" xlink:show="embed" xlink:actuate="onLoad"/></draw:frame></text:p>
      <text:p text:style-name="Text_20_body">After the regional maps are merged, the model iterates and a new landscape map is fed back into <text:span text:style-name="Emphasis"><text:a xlink:type="simple" xlink:href="https://www.csr.ufmg.br/dokuwiki/doku.php?id=mux_categorical_map" text:style-name="Internet_20_link" text:visited-style-name="Visited_20_Internet_20_Link">Mux Categorical Map</text:a></text:span> closing the loop. Therefore, the saved landscape map represents a mosaic of changed regional landscapes.</text:p>
      <text:p text:style-name="Text_20_body"><text:a xlink:type="simple" xlink:href="https://www.csr.ufmg.br/dokuwiki/doku.php?id=tutorial:using_sojourn_time"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using_subregions_in_a_simulation_model</dc:title>
  </office:meta>
</office:document-meta>
</file>