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ell_value"/><text:bookmark-start text:name="__RefHeading___set_table_cell_value_1"/><text:bookmark-start text:name="set_table_cell_value"/>Set Table Cell Value<text:bookmark-end text:name="__RefHeading___set_table_cell_value_1"/><text:bookmark-end text:name="set_table_ce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serts a value into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value will be inserted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www.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Name or index of the column where the new value will be inserted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Keys corresponding to the row where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that will be inserted into the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containing the new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TableCe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ell_value</dc:title>
  </office:meta>
</office:document-meta>
</file>