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tuple"/><text:bookmark-start text:name="__RefHeading___send_tuple_1"/><text:bookmark-start text:name="send_tuple"/>Send Tuple<text:bookmark-end text:name="__RefHeading___send_tuple_1"/><text:bookmark-end text:name="send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tup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</text:p>
          </table:table-cell>
          <table:table-cell office:value-type="string" table:style-name="tablecell">
            <text:p text:style-name="tablealignleft"> Any tup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www.csr.ufmg.br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Number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Tuple</text:p>
          </table:table-cell>
          <table:table-cell office:value-type="string" table:style-name="tablecell">
            <text:p text:style-name="tablealignleft"> <text:a xlink:type="simple" xlink:href="https://www.csr.ufmg.br/dokuwiki/doku.php?id=tuple_type" text:style-name="Internet_20_link" text:visited-style-name="Visited_20_Internet_20_Link">Tuple</text:a> </text:p>
          </table:table-cell>
          <table:table-cell office:value-type="string" table:style-name="tablecell">
            <text:p text:style-name="tablealignleft"> Input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tuple</dc:title>
  </office:meta>
</office:document-meta>
</file>