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text:bookmark-start text:name="__RefHeading___select_weights_1"/><text:bookmark-start text:name="select_weights"/>Select Weights<text:bookmark-end text:name="__RefHeading___select_weights_1"/><text:bookmark-end text:name="select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set of Weights of Evidence coefficients out of a series connected inside it, based on the current step. Each candidate set must be connected through a <text:a xlink:type="simple" xlink:href="https://www.csr.ufmg.br/dokuwiki/doku.php?id=number_weights" text:style-name="Internet_20_link" text:visited-style-name="Visited_20_Internet_20_Link">Number Weights</text:a> hook, whose number identifies the step at which that set takes over. A set begins being selected once the model step reaches its number, and remains selected until the step reaches the number of another connected set, allowing one set of coefficients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coefficients,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www.csr.ufmg.br/dokuwiki/doku.php?id=weights_type" text:style-name="Internet_20_link" text:visited-style-name="Visited_20_Internet_20_Link">Weights Type</text:a>  </text:p>
          </table:table-cell>
          <table:table-cell office:value-type="string" table:style-name="tablecell">
            <text:p text:style-name="tablealignleft"> Selected Weights of Evidence coefficient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csr.ufmg.br/dokuwiki/doku.php?id=number_weights" text:style-name="Internet_20_link" text:visited-style-name="Visited_20_Internet_20_Link">Number Weights</text:a> hooks can be connected inside this container.</text:p>
      <text:p text:style-name="Text_20_body">The selected coefficients are the ones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dc:title>
  </office:meta>
</office:document-meta>
</file>