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map"/><text:bookmark-start text:name="__RefHeading___save_map_1"/><text:bookmark-start text:name="save_map"/>Save Map<text:bookmark-end text:name="__RefHeading___save_map_1"/><text:bookmark-end text:name="sav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map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Name and path of the file the map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saved map's cells are compressed, for output formats that support it; ignored by formats that do not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Ignore Costly Sparse Categorie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sparse categorization whose consecutive category values differ by very large gaps is discarded rather than saved, avoiding a costly representation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p text:style-name="Text_20_body">See Lesson 4, “Opening and Saving maps,” for a practical example of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csr.ufmg.br/dokuwiki/doku.php?id=lesson_4" text:style-name="Internet_20_link" text:visited-style-name="Visited_20_Internet_20_Link">Lesson 4: Opening and Saving ma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map</dc:title>
  </office:meta>
</office:document-meta>
</file>