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_map"/><text:bookmark-start text:name="__RefHeading___regional_map_1"/><text:bookmark-start text:name="regional_map"/>Regional Map<text:bookmark-end text:name="__RefHeading___regional_map_1"/><text:bookmark-end text:name="region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gisters a map as the piece belonging to one region of a larger map, under a name that <text:a xlink:type="simple" xlink:href="https://www.csr.ufmg.br/dokuwiki/doku.php?id=merge_regional_maps" text:style-name="Internet_20_link" text:visited-style-name="Visited_20_Internet_20_Link">Merge Regional Maps</text:a> later reads to rebuild the whole map. This functor produces no output — it is used purely for the side effect of storing the map in the region manag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Name  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regional maps are kept by the region manager. Use the same name in the matching <text:a xlink:type="simple" xlink:href="https://www.csr.ufmg.br/dokuwiki/doku.php?id=merge_regional_maps" text:style-name="Internet_20_link" text:visited-style-name="Visited_20_Internet_20_Link">Merge Regional Maps</text:a>. 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map for this reg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dentifier of the region that Regional Map belongs to. When this functor is placed inside a <text:a xlink:type="simple" xlink:href="https://www.csr.ufmg.br/dokuwiki/doku.php?id=for_each_region" text:style-name="Internet_20_link" text:visited-style-name="Visited_20_Internet_20_Link">For Each Region</text:a> or <text:a xlink:type="simple" xlink:href="https://www.csr.ufmg.br/dokuwiki/doku.php?id=region" text:style-name="Internet_20_link" text:visited-style-name="Visited_20_Internet_20_Link">Region</text:a> container, this port connects to the current region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register the map with. When this functor is placed inside a <text:a xlink:type="simple" xlink:href="https://www.csr.ufmg.br/dokuwiki/doku.php?id=region_manager" text:style-name="Internet_20_link" text:visited-style-name="Visited_20_Internet_20_Link">Region Manager</text:a> or <text:a xlink:type="simple" xlink:href="https://www.csr.ufmg.br/dokuwiki/doku.php?id=region" text:style-name="Internet_20_link" text:visited-style-name="Visited_20_Internet_20_Link">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egion Id can be set to a fixed constant instead of being left to auto-bind, but doing so triggers a warning recommending that it be supplied by an enclosing loop's current iteration instead.</text:p>
      <text:p text:style-name="Text_20_body">Registering a map under a Global Map Name that no <text:a xlink:type="simple" xlink:href="https://www.csr.ufmg.br/dokuwiki/doku.php?id=merge_regional_maps" text:style-name="Internet_20_link" text:visited-style-name="Visited_20_Internet_20_Link">Merge Regional Maps</text:a> reads back is reported with a warning. Registering two maps under the same Global Map Name for the same region manager is also reported with a warning.</text:p>
      <text:p text:style-name="Text_20_body">Placing this functor inside a <text:a xlink:type="simple" xlink:href="https://www.csr.ufmg.br/dokuwiki/doku.php?id=for_each_region" text:style-name="Internet_20_link" text:visited-style-name="Visited_20_Internet_20_Link">For Each Region</text:a> container has no effect, since the region manager that container exposes does not store regional maps. Use a <text:a xlink:type="simple" xlink:href="https://www.csr.ufmg.br/dokuwiki/doku.php?id=region_manager" text:style-name="Internet_20_link" text:visited-style-name="Visited_20_Internet_20_Link">Region Manager</text:a> (or <text:a xlink:type="simple" xlink:href="https://www.csr.ufmg.br/dokuwiki/doku.php?id=region" text:style-name="Internet_20_link" text:visited-style-name="Visited_20_Internet_20_Link">Region</text:a>) instea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_map</dc:title>
  </office:meta>
</office:document-meta>
</file>