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"/><text:bookmark-start text:name="__RefHeading___region_1"/><text:bookmark-start text:name="region"/>Region<text:bookmark-end text:name="__RefHeading___region_1"/><text:bookmark-end text:name="reg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takes a region identifier and a region manager — normally inherited automatically from an enclosing <text:a xlink:type="simple" xlink:href="https://www.csr.ufmg.br/dokuwiki/doku.php?id=for_each_region" text:style-name="Internet_20_link" text:visited-style-name="Visited_20_Internet_20_Link">For Each Region</text:a> or another <text:a xlink:type="simple" xlink:href="#__RefHeading___region_1" text:style-name="Local_20_link" text:visited-style-name="Visited_20_Local_20_Link">Region</text:a> — and re-exposes them to the functors nested inside it. This lets those functors, which already read the current region through auto-bound inputs, be nested one level deeper without an explicit connection.</text:p>
      <text:p text:style-name="Text_20_body">This functor is deprecated and will be removed in a future version of Dinamica EGO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, from the region manager. When this functor is placed inside a <text:a xlink:type="simple" xlink:href="https://www.csr.ufmg.br/dokuwiki/doku.php?id=for_each_region" text:style-name="Internet_20_link" text:visited-style-name="Visited_20_Internet_20_Link">For Each Region</text:a> or another <text:a xlink:type="simple" xlink:href="#__RefHeading___region_1" text:style-name="Local_20_link" text:visited-style-name="Visited_20_Local_20_Link">Region</text:a>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use. When this functor is placed inside a <text:a xlink:type="simple" xlink:href="https://www.csr.ufmg.br/dokuwiki/doku.php?id=region_manager" text:style-name="Internet_20_link" text:visited-style-name="Visited_20_Internet_20_Link">Region Manager</text:a>, another <text:a xlink:type="simple" xlink:href="#__RefHeading___region_1" text:style-name="Local_20_link" text:visited-style-name="Visited_20_Local_20_Link">Region</text:a>, or a <text:a xlink:type="simple" xlink:href="https://www.csr.ufmg.br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.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holding the regions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This functor is deprecated and will be removed in a future version of Dinamica EGO. Its main effect — reducing the number of explicit connections by auto-binding the region identifier and the region manager — is already available directly on the functors that need them.</text:p>
      <text:p text:style-name="Text_20_body">Raises an error if Region Id does not identify a region known to the region manage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Reg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</dc:title>
  </office:meta>
</office:document-meta>
</file>