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lookup_table"/><text:bookmark-start text:name="__RefHeading___receive_lookup_table_1"/><text:bookmark-start text:name="receive_lookup_table"/>Receive Lookup Table<text:bookmark-end text:name="__RefHeading___receive_lookup_table_1"/><text:bookmark-end text:name="receiv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lookup table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lookup table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Receiv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lookup table is received.</text:p>
      <text:p text:style-name="Text_20_body">Raises an error if no communication session is open.</text:p>
      <text:p text:style-name="Text_20_body">See <text:a xlink:type="simple" xlink:href="https://www.csr.ufmg.br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lookup_table</dc:title>
  </office:meta>
</office:document-meta>
</file>