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jection_type"/><text:bookmark-start text:name="__RefHeading___projection_type_1"/><text:bookmark-start text:name="projection_type"/>Projection Type<text:bookmark-end text:name="__RefHeading___projection_type_1"/><text:bookmark-end text:name="projection_type"/></text:h>
      <text:p text:style-name="Text_20_body">Represents a <text:a xlink:type="simple" xlink:href="https://en.wikipedia.org/wiki/Map_projection" text:style-name="Internet_20_link" text:visited-style-name="Visited_20_Internet_20_Link">map projection</text:a>: the mathematical transformation used to represent locations on the Earth's curved surface as coordinates on a flat plane. Every projection is tied to a coordinate reference system (CRS), which combines a datum, an ellipsoid (or sphere) model of the Earth, the projection method itself, and a unit of measurement. The projection assigned to a map determines how its coordinates are interpreted and how it aligns with other spatial data.</text:p>
      <text:p text:style-name="Text_20_body">Projections can be defined in one of four ways:</text:p>
      <text:list text:style-name="List_20_1" text:continue-numbering="false">
        <text:list-item>
          <text:p text:style-name="List_20_1_Content_First"> Using the <text:span text:style-name="Strong_20_Emphasis">predefined options</text:span> (UTM, Geodetic, etc.) — a curated list of common projections that can be selected directly, without specifying any further parameters.</text:p>
        </text:list-item>
        <text:list-item>
          <text:p text:style-name="List_20_1_Content"> Using a <text:span text:style-name="Strong_20_Emphasis">WKT specification</text:span> — a complete, self-contained description of the CRS.</text:p>
        </text:list-item>
        <text:list-item>
          <text:p text:style-name="List_20_1_Content"> Using an <text:span text:style-name="Strong_20_Emphasis">EPSG code</text:span> — a numeric identifier looked up in the <text:a xlink:type="simple" xlink:href="https://epsg.org/search/by-name" text:style-name="Internet_20_link" text:visited-style-name="Visited_20_Internet_20_Link">EPSG Geodetic Parameter Registry</text:a>.</text:p>
        </text:list-item>
        <text:list-item>
          <text:p text:style-name="List_20_1_Content_Last"> Using a <text:span text:style-name="Strong_20_Emphasis">Proj4 specification</text:span> — a compact, parameter-based string.</text:p>
        </text:list-item>
      </text:list>
      <text:p text:style-name="Text_20_body">WKT specifications must follow the <text:a xlink:type="simple" xlink:href="https://docs.ogc.org/is/18-010r7/18-010r7.html" text:style-name="Internet_20_link" text:visited-style-name="Visited_20_Internet_20_Link">WKT standard syntax</text:a>. A WKT description fully defines the CRS — datum, spheroid, prime meridian, angular/linear units, projection method and its parameters — which makes it the most explicit and portable of the four ways to specify a projection. See the example below:</text:p>
      <text:p text:style-name="Preformatted_20_Text">PROJCS["SUTM21",<text:line-break/><text:s text:c="4"/>GEOGCS["SOUTH AMERICAN 1969",<text:line-break/><text:s text:c="8"/>DATUM["SAD69",<text:line-break/><text:s text:c="12"/>SPHEROID["INT67",6378160,298.25]],<text:line-break/><text:s text:c="8"/>PRIMEM["Greenwich",0],<text:line-break/><text:s text:c="8"/>UNIT["degree",0.0174532925199433]],<text:line-break/><text:s text:c="4"/>PROJECTION["Transverse_Mercator"],<text:line-break/><text:s text:c="4"/>PARAMETER["latitude_of_origin",0],<text:line-break/><text:s text:c="4"/>PARAMETER["central_meridian",-57],<text:line-break/><text:s text:c="4"/>PARAMETER["scale_factor",0.9996],<text:line-break/><text:s text:c="4"/>PARAMETER["false_easting",500000],<text:line-break/><text:s text:c="4"/>PARAMETER["false_northing",10000000],<text:line-break/><text:s text:c="4"/>UNIT["Meter",1]]</text:p>
      <text:p text:style-name="Text_20_body">The Proj4 syntax must also follow the <text:a xlink:type="simple" xlink:href="https://proj4.org/en/5.2/usage/index.html" text:style-name="Internet_20_link" text:visited-style-name="Visited_20_Internet_20_Link">Proj4 specification syntax</text:a>. Rather than the nested structure of WKT, Proj4 represents a CRS as a list of <text:span text:style-name="Source_20_Text">+key=value</text:span> flags, which tends to be more compact and faster to write by hand. Example:</text:p>
      <text:p text:style-name="Preformatted_20_Text">+proj=latlong +ellps=GRS80 +towgs84=-199.87,74.79,246.62</text:p>
      <text:h text:style-name="Heading_20_2" text:outline-level="2"><text:bookmark-start text:name="__RefHeading___gui_editor_2"/><text:bookmark-start text:name="gui_editor"/>GUI Editor<text:bookmark-end text:name="__RefHeading___gui_editor_2"/><text:bookmark-end text:name="gui_editor"/></text:h>
      <text:p text:style-name="Text_20_body">The projection editor lets you select and configure a projection using any of the four definition methods described above.</text:p>
      <text:h text:style-name="Heading_20_2" text:outline-level="2"><text:bookmark-start text:name="__RefHeading___ego_script_3"/><text:bookmark-start text:name="ego_script"/>EGO Script<text:bookmark-end text:name="__RefHeading___ego_script_3"/><text:bookmark-end text:name="ego_script"/></text:h>
      <text:p text:style-name="Text_20_body">A constant representing a projection in an <text:a xlink:type="simple" xlink:href="https://www.csr.ufmg.br/dokuwiki/doku.php?id=ego_script" text:style-name="Internet_20_link" text:visited-style-name="Visited_20_Internet_20_Link">EGO Script</text:a> can be defined in four different ways:</text:p>
      <text:h text:style-name="Heading_20_3" text:outline-level="3"><text:bookmark-start text:name="__RefHeading___using_ermapper_parameters_4"/><text:bookmark-start text:name="using_ermapper_parameters"/>Using ERMapper parameters<text:bookmark-end text:name="__RefHeading___using_ermapper_parameters_4"/><text:bookmark-end text:name="using_ermapper_parameters"/></text:h>
      <text:p text:style-name="Text_20_body">This form specifies the coordinate type together with three keywords — projection, datum and unit — following the naming conventions used by ER Mapper.</text:p>
      <text:p text:style-name="Preformatted_20_Text">[| "COORDINATE_TYPE", "ERMAPPER_PROJECTION", "ERMAPPER_DATUM", "ERMAPPER_UNIT" |]</text:p>
      <text:p text:style-name="Text_20_body">All parameters are case-insensitive and must be surrounded by double quotes.</text:p>
      <text:p text:style-name="Text_20_body">Example:</text:p>
      <text:p text:style-name="Preformatted_20_Text">[| "LATLONG", "GEODETIC", "WGS84", "METERS" |]</text:p>
      <text:h text:style-name="Heading_20_3" text:outline-level="3"><text:bookmark-start text:name="__RefHeading___using_a_wkt_well-known_text_description_5"/><text:bookmark-start text:name="using_a_wkt_well-known_text_description"/>Using a WKT (Well-Known Text) description<text:bookmark-end text:name="__RefHeading___using_a_wkt_well-known_text_description_5"/><text:bookmark-end text:name="using_a_wkt_well-known_text_description"/></text:h>
      <text:p text:style-name="Text_20_body">This form embeds a full WKT description directly in the script, giving complete control over every CRS parameter.</text:p>
      <text:p text:style-name="Preformatted_20_Text">[| "COORDINATE_TYPE", WKT_PROJECTION |]</text:p>
      <text:p text:style-name="Text_20_body">The syntax used to represent the WKT_PROJECTION can be found <text:a xlink:type="simple" xlink:href="https://docs.ogc.org/is/18-010r7/18-010r7.html" text:style-name="Internet_20_link" text:visited-style-name="Visited_20_Internet_20_Link">here</text:a>. It is worth noting that only the COORDINATE_TYPE must be surrounded by double quotes.</text:p>
      <text:p text:style-name="Text_20_body">Example:</text:p>
      <text:p text:style-name="Preformatted_20_Text">[| "LATLONG",<text:line-break/><text:s text:c="3"/>PROJCS["unnamed",<text:line-break/><text:s text:c="7"/>GEOGCS["WGS 84",<text:line-break/><text:s text:c="11"/>DATUM["WGS_1984",<text:line-break/><text:s text:c="15"/>SPHEROID["WGS 84",6378137,298.257223563,<text:line-break/><text:s text:c="19"/>AUTHORITY["EPSG","7030"]],<text:line-break/><text:s text:c="15"/>TOWGS84[0,0,0,0,0,0,0],<text:line-break/><text:s text:c="15"/>AUTHORITY["EPSG","6326"]],<text:line-break/><text:s text:c="11"/>PRIMEM["Greenwich",0,<text:line-break/><text:s text:c="15"/>AUTHORITY["EPSG","8901"]],<text:line-break/><text:s text:c="11"/>UNIT["degree",0.0174532925199433,<text:line-break/><text:s text:c="15"/>AUTHORITY["EPSG","9108"]],<text:line-break/><text:s text:c="11"/>AUTHORITY["EPSG","4326"]],<text:line-break/><text:s text:c="7"/>PROJECTION["Transverse_Mercator"],<text:line-break/><text:s text:c="7"/>PARAMETER["latitude_of_origin",0],<text:line-break/><text:s text:c="7"/>PARAMETER["central_meridian",90],<text:line-break/><text:s text:c="7"/>PARAMETER["scale_factor",0.9996],<text:line-break/><text:s text:c="7"/>PARAMETER["false_easting",500000],<text:line-break/><text:s text:c="7"/>PARAMETER["false_northing",-2000000],<text:line-break/><text:s text:c="7"/>UNIT["METERS",1]]]<text:line-break/>|]</text:p>
      <text:h text:style-name="Heading_20_3" text:outline-level="3"><text:bookmark-start text:name="__RefHeading___using_a_proj4_description_6"/><text:bookmark-start text:name="using_a_proj4_description"/>Using a Proj4 description<text:bookmark-end text:name="__RefHeading___using_a_proj4_description_6"/><text:bookmark-end text:name="using_a_proj4_description"/></text:h>
      <text:p text:style-name="Text_20_body">This form embeds a Proj4 parameter string, enclosed in square brackets, in place of the WKT description.</text:p>
      <text:p text:style-name="Preformatted_20_Text">[| "COORDINATE_TYPE", [ PROJ4_PROJECTION ] |]</text:p>
      <text:p text:style-name="Text_20_body">The syntax used to represent the PROJ4_PROJECTION can be found <text:a xlink:type="simple" xlink:href="https://proj4.org/en/5.2/usage/index.html" text:style-name="Internet_20_link" text:visited-style-name="Visited_20_Internet_20_Link">here</text:a>.</text:p>
      <text:p text:style-name="Text_20_body">Example:</text:p>
      <text:p text:style-name="Preformatted_20_Text">[| "LATLONG",<text:line-break/><text:s text:c="3"/>[ +proj=longlat +ellps=WGS84 +towgs84=0,0,0,0,0,0,0 +no_defs ]<text:line-break/>|]</text:p>
      <text:h text:style-name="Heading_20_3" text:outline-level="3"><text:bookmark-start text:name="__RefHeading___using_an_epsg_code_7"/><text:bookmark-start text:name="using_an_epsg_code"/>Using an EPSG code<text:bookmark-end text:name="__RefHeading___using_an_epsg_code_7"/><text:bookmark-end text:name="using_an_epsg_code"/></text:h>
      <text:p text:style-name="Text_20_body">This form looks up the projection directly from its numeric <text:a xlink:type="simple" xlink:href="https://epsg.org/search/by-name" text:style-name="Internet_20_link" text:visited-style-name="Visited_20_Internet_20_Link">EPSG</text:a> identifier, making it the most compact of the four options.</text:p>
      <text:p text:style-name="Preformatted_20_Text">[| "COORDINATE_TYPE", EPSG_CODE |]</text:p>
      <text:p text:style-name="Text_20_body">Example:</text:p>
      <text:p text:style-name="Preformatted_20_Text">[| "LATLONG",<text:line-break/><text:s text:c="3"/>7030<text:line-break/>|]</text:p>
      <text:p text:style-name="Horizontal_20_Line"/>
      <text:p text:style-name="Text_20_body">A COORDINATE_TYPE is also case-insensitive and must be one of the following keywords: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Keyword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<text:span text:style-name="Source_20_Text">en</text:span> </text:p>
          </table:table-cell>
          <table:table-cell office:value-type="string" table:style-name="tablecell">
            <text:p text:style-name="tablealignleft"> Easting/Northing (projected/planar coordinates) </text:p>
          </table:table-cell>
        </table:table-row>
        <table:table-row>
          <table:table-cell office:value-type="string" table:style-name="tablecell">
            <text:p text:style-name="tablealignleft"> <text:span text:style-name="Source_20_Text">latlong</text:span> </text:p>
          </table:table-cell>
          <table:table-cell office:value-type="string" table:style-name="tablecell">
            <text:p text:style-name="tablealignleft"> Latitude/Longitude (geographic coordinates) </text:p>
          </table:table-cell>
        </table:table-row>
        <table:table-row>
          <table:table-cell office:value-type="string" table:style-name="tablecell">
            <text:p text:style-name="tablealignleft"> <text:span text:style-name="Source_20_Text">none</text:span> </text:p>
          </table:table-cell>
          <table:table-cell office:value-type="string" table:style-name="tablecell">
            <text:p text:style-name="tablealignleft"> Automatically derive the coordinate type from the projection parameters </text:p>
          </table:table-cell>
        </table:table-row>
      </table:table>
      <text:h text:style-name="Heading_20_2" text:outline-level="2"><text:bookmark-start text:name="__RefHeading___automatic_conversions_8"/><text:bookmark-start text:name="automatic_conversions"/>Automatic Conversions<text:bookmark-end text:name="__RefHeading___automatic_conversions_8"/><text:bookmark-end text:name="automatic_conversions"/></text:h>
      <text:list text:style-name="List_20_1" text:continue-numbering="false">
        <text:list-item>
          <text:p text:style-name="LastListParagraph_List_20_1_Content_First"> <text:span text:style-name="Strong_20_Emphasis">Converted from</text:span>: <text:a xlink:type="simple" xlink:href="https://www.csr.ufmg.br/dokuwiki/doku.php?id=map_type" text:style-name="Internet_20_link" text:visited-style-name="Visited_20_Internet_20_Link">Map Type</text:a> and <text:a xlink:type="simple" xlink:href="https://www.csr.ufmg.br/dokuwiki/doku.php?id=categorical_map_type" text:style-name="Internet_20_link" text:visited-style-name="Visited_20_Internet_20_Link">Categorical Map Type</text:a> — either kind of map converts directly to its own projection. <text:a xlink:type="simple" xlink:href="https://www.csr.ufmg.br/dokuwiki/doku.php?id=string_type" text:style-name="Internet_20_link" text:visited-style-name="Visited_20_Internet_20_Link">String Type</text:a>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Converted to</text:span>: <text:a xlink:type="simple" xlink:href="https://www.csr.ufmg.br/dokuwiki/doku.php?id=string_type" text:style-name="Internet_20_link" text:visited-style-name="Visited_20_Internet_20_Link">String Type</text:a>. Projection Type is one of only three types that connect exclusively to String Type rather than the broader Table Value Type family other filenames and text-like types also reach — see <text:a xlink:type="simple" xlink:href="https://www.csr.ufmg.br/dokuwiki/doku.php?id=table_value_type" text:style-name="Internet_20_link" text:visited-style-name="Visited_20_Internet_20_Link">Table Value Type</text:a> on the <text:a xlink:type="simple" xlink:href="https://www.csr.ufmg.br/dokuwiki/doku.php?id=type_system" text:style-name="Internet_20_link" text:visited-style-name="Visited_20_Internet_20_Link">Type System</text:a> page for that distinction.</text:p>
        </text:list-item>
      </text:list>
      <text:p text:style-name="Text_20_body">See <text:a xlink:type="simple" xlink:href="https://www.csr.ufmg.br/dokuwiki/doku.php?id=type_system" text:style-name="Internet_20_link" text:visited-style-name="Visited_20_Internet_20_Link">Type System</text:a> for the complete conversion reference across all type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rojection_type</dc:title>
  </office:meta>
</office:document-meta>
</file>