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cipal_component_analysis_pca_for_project"/><text:bookmark-start text:name="__RefHeading___principal_component_analysis_-_pca_for_project_1"/><text:bookmark-start text:name="principal_component_analysis_-_pca_for_project"/>Principal Component Analysis - PCA For Project<text:bookmark-end text:name="__RefHeading___principal_component_analysis_-_pca_for_project_1"/><text:bookmark-end text:name="principal_component_analysis_-_pca_for_projec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rasters with eigenvalues of Principal Component Analysis - PCA projected in another scenario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Input folder with maps </text:p>
          </table:table-cell>
        </table:table-row>
        <table:table-row>
          <table:table-cell office:value-type="string" table:style-name="tablecell">
            <text:p text:style-name="tablealignleft"> Folder Scenarios Rast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rasters for project in another scenario. The rasters should be named in the same way of predictors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cube_map" text:style-name="Internet_20_link" text:visited-style-name="Visited_20_Internet_20_Link"> Cube Map</text:a> </text:p>
          </table:table-cell>
          <table:table-cell office:value-type="string" table:style-name="tablecell">
            <text:p text:style-name="tablealignleft"> Cube Map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incipal_component_analysis_pca_for_project</dc:title>
  </office:meta>
</office:document-meta>
</file>