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  <manifest:file-entry manifest:media-type="image/png" manifest:full-path="Pictures/c85fea15a1c79c538c975006659ad757.png"/>
  <manifest:file-entry manifest:media-type="image/png" manifest:full-path="Pictures/dcd736eb131394b41b5c20d9a82bba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formance_comparison"/><text:bookmark-start text:name="__RefHeading___comparing_the_performance_of_dinamica_ego_1"/><text:bookmark-start text:name="comparing_the_performance_of_dinamica_ego"/>Comparing the Performance of Dinamica EGO<text:bookmark-end text:name="__RefHeading___comparing_the_performance_of_dinamica_ego_1"/><text:bookmark-end text:name="comparing_the_performance_of_dinamica_ego"/></text:h>
      <text:p text:style-name="Text_20_body">Thanks to its <text:a xlink:type="simple" xlink:href="http://www.csr.ufmg.br/dinamica/training/2_EGO_framework.pdf" text:style-name="Internet_20_link" text:visited-style-name="Visited_20_Internet_20_Link">innovative framework</text:a>, which includes 64-bit native version, parallel processing using a hybrid method named task + work stealing and smart management of data flow, Dinamica EGO can far surpass performance of most common GIS. </text:p>
      <text:h text:style-name="Heading_20_2" text:outline-level="2"><text:bookmark-start text:name="__RefHeading___least_cost_pathway_calculation_2"/><text:bookmark-start text:name="least_cost_pathway_calculation"/>Least Cost Pathway Calculation<text:bookmark-end text:name="__RefHeading___least_cost_pathway_calculation_2"/><text:bookmark-end text:name="least_cost_pathway_calculation"/></text:h>
      <text:h text:style-name="Heading_20_3" text:outline-level="3"><text:bookmark-start text:name="__RefHeading___dataset_and_models_3"/><text:bookmark-start text:name="dataset_and_models"/>Dataset and Models<text:bookmark-end text:name="__RefHeading___dataset_and_models_3"/><text:bookmark-end text:name="dataset_and_model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test data and the models used in the comparison can be downloaded at <text:a xlink:type="simple" xlink:href="http://www.csr.ufmg.br/wiki/performance_test.zip" text:style-name="Internet_20_link" text:visited-style-name="Visited_20_Internet_20_Link">here</text:a>.
</text:p>
          </table:table-cell>
        </table:table-row>
      </table:table>
      <text:p text:style-name="Text_20_body">The example consists of two sets of maps extracted from IDRISI tutorial: land use map (worcwest), source map (newplant) and destination map (powerline). The first one at 15 meter resolution composed of 960 columns x 960 rows and the second at 5 meter resolution composed of 2880 columns x 2880 rows (respectively, folders <text:span text:style-name="Source_20_Text">resource</text:span> and <text:span text:style-name="Source_20_Text">resource5</text:span>). Dinamica EGO models are in folders <text:span text:style-name="Source_20_Text">ego_15m</text:span> and <text:span text:style-name="Source_20_Text">ego_5m</text:span>; we made available models with 2, 3 passes and optimum solution. In general, only two to three passes are needed to approximate to an optimum solution. Respective models implemented on MacroModeler are located in <text:span text:style-name="Source_20_Text">Idrisi_15m</text:span> and <text:span text:style-name="Source_20_Text">Idrisi_5m</text:span> <text:note text:id="ftn0" text:note-class="footnote"><text:note-citation text:label="1)">1)</text:note-citation><text:note-body><text:p text:style-name="Footnote">you might need to specify the working directory before running the Idrisi model</text:p></text:note-body></text:note>, and folder <text:span text:style-name="Source_20_Text">arcgis</text:span> contains the ModelBuilder model<text:note text:id="ftn1" text:note-class="footnote"><text:note-citation text:label="2)">2)</text:note-citation><text:note-body><text:p text:style-name="Footnote">Go to Arctool; you will need to add the model as a toolbox and then click on it to open and run the ModelBuilder model</text:p></text:note-body></text:note>.</text:p>
      <text:h text:style-name="Heading_20_3" text:outline-level="3"><text:bookmark-start text:name="__RefHeading___results_4"/><text:bookmark-start text:name="results"/>Results<text:bookmark-end text:name="__RefHeading___results_4"/><text:bookmark-end text:name="results"/></text:h>
      <text:p text:style-name="Text_20_body">Figures below show the pathways calculated with three passes and another with optimum solution using Dinamica EGO as well as the pathways output from MacroModeler and ModelBuilder. </text:p>
      <text:p text:style-name="Text_20_body"><draw:frame draw:style-name="media" draw:name="Results produced by Dinamica EGO Legend" text:anchor-type="as-char" draw:z-index="0" svg:width="7.9375cm"><draw:text-box><text:p text:style-name="legendcenter"><draw:frame draw:style-name="media" draw:name="Results produced by Dinamica EGO" text:anchor-type="as-char" draw:z-index="1" svg:width="7.9375cm" svg:height="9.8303855325914cm"><draw:image xlink:href="Pictures/c85fea15a1c79c538c975006659ad757.png" xlink:type="simple" xlink:show="embed" xlink:actuate="onLoad"/></draw:frame>Results produced by Dinamica EGO</text:p></draw:text-box></draw:frame> <draw:frame draw:style-name="media" draw:name="Comparison of results produced by all softwares Legend" text:anchor-type="as-char" draw:z-index="0" svg:width="7.9375cm"><draw:text-box><text:p text:style-name="legendcenter"><draw:frame draw:style-name="media" draw:name="Comparison of results produced by all softwares" text:anchor-type="as-char" draw:z-index="2" svg:width="7.9375cm" svg:height="9.8303855325914cm"><draw:image xlink:href="Pictures/dcd736eb131394b41b5c20d9a82bbac5.png" xlink:type="simple" xlink:show="embed" xlink:actuate="onLoad"/></draw:frame>Comparison of results produced by all softwares</text:p></draw:text-box></draw:frame></text:p>
      <text:h text:style-name="Heading_20_3" text:outline-level="3"><text:bookmark-start text:name="__RefHeading___final_thoughts_5"/><text:bookmark-start text:name="final_thoughts"/>Final Thoughts<text:bookmark-end text:name="__RefHeading___final_thoughts_5"/><text:bookmark-end text:name="final_thoughts"/></text:h>
      <text:p text:style-name="Text_20_body">Check out yourself this comparison downloading the test data and running the models on your computer. Any doubts please contact <text:a xlink:type="simple" xlink:href="mailto:dinamica@csr.ufmg.br" text:style-name="Internet_20_link" text:visited-style-name="Visited_20_Internet_20_Link">dinamica@csr.ufmg.b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formance_comparison</dc:title>
  </office:meta>
</office:document-meta>
</file>