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3a7387379e1f93fe79e8cb68083066.jpg"/>
  <manifest:file-entry manifest:media-type="image/jpeg" manifest:full-path="Pictures/044dcd34a1ec14281b79de95c0692815.jpg"/>
  <manifest:file-entry manifest:media-type="image/jpeg" manifest:full-path="Pictures/a933abc991d32f619f9563c6689effc1.jpg"/>
  <manifest:file-entry manifest:media-type="image/jpeg" manifest:full-path="Pictures/8f0b9894d1a0d13e9c09b39ff8a3cf56.jpg"/>
  <manifest:file-entry manifest:media-type="image/jpeg" manifest:full-path="Pictures/0d685369532035e5ede7477a3436d19a.jpg"/>
  <manifest:file-entry manifest:media-type="image/jpeg" manifest:full-path="Pictures/5c3103a3a6633b33b96635974922ae85.jpg"/>
  <manifest:file-entry manifest:media-type="image/jpeg" manifest:full-path="Pictures/e3a1e0ec9ef74042ab62a6e535892b28.jpg"/>
  <manifest:file-entry manifest:media-type="image/jpeg" manifest:full-path="Pictures/17cef42b321c78e64e24864dc0645fb5.jpg"/>
  <manifest:file-entry manifest:media-type="image/jpeg" manifest:full-path="Pictures/aec24e52cc7f8cc6007facd44e4812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terns_of_change"/><text:bookmark-start text:name="__RefHeading___spatial_patterns_of_changes_1"/><text:bookmark-start text:name="spatial_patterns_of_changes"/>Spatial Patterns of Changes<text:bookmark-end text:name="__RefHeading___spatial_patterns_of_changes_1"/><text:bookmark-end text:name="spatial_patterns_of_changes"/></text:h>
      <text:p text:style-name="Text_20_body">As Dinamica EGO was designed to be a general purpose dynamic modeling software, we present a collection of spatial patterns produced by the various combinations of its transition functions. In order to evaluate the wide range of Dinamicas’s possibilities, a series of simulation were run using synthetic simplified maps. The results for each model are presented as follows:</text:p>
      <text:p text:style-name="Text_20_body"><text:span text:style-name="Strong_20_Emphasis">H0</text:span> to <text:span text:style-name="Strong_20_Emphasis">H8</text:span>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 table:style-name="Table">
        <table:table-column/>
        <table:table-column/>
        <table:table-column/>
        <table:table-row>
          <table:table-cell office:value-type="string" table:style-name="tablecell">
            <text:p text:style-name="tablealignleft"> <text:span text:style-name="Strong_20_Emphasis">H0</text:span> </text:p>
          </table:table-cell>
          <table:table-cell office:value-type="string" table:style-name="tablecell">
            <text:p text:style-name="tablealignleft"> <draw:frame draw:style-name="mediacenter" draw:name="0" text:anchor-type="paragraph" draw:z-index="0" svg:width="6.985cm" svg:height="6.985cm"><draw:image xlink:href="Pictures/e33a7387379e1f93fe79e8cb68083066.jpg" xlink:type="simple" xlink:show="embed" xlink:actuate="onLoad"/></draw:frame> </text:p>
          </table:table-cell>
          <table:table-cell office:value-type="string" table:style-name="tablecell">
            <text:p text:style-name="tablealignleft"> There is no spatial arrangement and no patch aggregation. The allocation process takes place randomly and does not interact with the neighborhood. The dynamics is only controlled by the transition matrix. </text:p>
          </table:table-cell>
        </table:table-row>
        <table:table-row>
          <table:table-cell office:value-type="string" table:style-name="tablecell">
            <text:p text:style-name="tablealignleft"> <text:span text:style-name="Strong_20_Emphasis">H1</text:span> </text:p>
          </table:table-cell>
          <table:table-cell office:value-type="string" table:style-name="tablecell">
            <text:p text:style-name="tablealignleft"> <draw:frame draw:style-name="mediacenter" draw:name="1" text:anchor-type="paragraph" draw:z-index="1" svg:width="6.985cm" svg:height="6.985cm"><draw:image xlink:href="Pictures/044dcd34a1ec14281b79de95c0692815.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zero, which means that the patches tend to be most linear as possible. </text:p>
          </table:table-cell>
        </table:table-row>
        <table:table-row>
          <table:table-cell office:value-type="string" table:style-name="tablecell">
            <text:p text:style-name="tablealignleft"> <text:span text:style-name="Strong_20_Emphasis">H2</text:span> </text:p>
          </table:table-cell>
          <table:table-cell office:value-type="string" table:style-name="tablecell">
            <text:p text:style-name="tablealignleft"> <draw:frame draw:style-name="mediacenter" draw:name="2" text:anchor-type="paragraph" draw:z-index="2" svg:width="6.985cm" svg:height="6.985cm"><draw:image xlink:href="Pictures/a933abc991d32f619f9563c6689effc1.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1, the patches still take linear form, though shorter. </text:p>
          </table:table-cell>
        </table:table-row>
        <table:table-row>
          <table:table-cell office:value-type="string" table:style-name="tablecell">
            <text:p text:style-name="tablealignleft"> <text:span text:style-name="Strong_20_Emphasis">H3</text:span> </text:p>
          </table:table-cell>
          <table:table-cell office:value-type="string" table:style-name="tablecell">
            <text:p text:style-name="tablealignleft"> <draw:frame draw:style-name="mediacenter" draw:name="3" text:anchor-type="paragraph" draw:z-index="3" svg:width="6.985cm" svg:height="6.985cm"><draw:image xlink:href="Pictures/8f0b9894d1a0d13e9c09b39ff8a3cf56.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1.5, now the patches assume a more isometric form. </text:p>
          </table:table-cell>
        </table:table-row>
        <table:table-row>
          <table:table-cell office:value-type="string" table:style-name="tablecell">
            <text:p text:style-name="tablealignleft"> <text:span text:style-name="Strong_20_Emphasis">H4</text:span> </text:p>
          </table:table-cell>
          <table:table-cell office:value-type="string" table:style-name="tablecell">
            <text:p text:style-name="tablealignleft"> <draw:frame draw:style-name="mediacenter" draw:name="4" text:anchor-type="paragraph" draw:z-index="4" svg:width="6.985cm" svg:height="6.985cm"><draw:image xlink:href="Pictures/0d685369532035e5ede7477a3436d19a.jpg" xlink:type="simple" xlink:show="embed" xlink:actuate="onLoad"/></draw:frame> </text:p>
          </table:table-cell>
          <table:table-cell office:value-type="string" table:style-name="tablecell">
            <text:p text:style-name="tablealignleft"> The allocation process is set to form patches with a patch mean size of 20 cells, patch variance is set to zero.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1.5. Notice the fewer and larger patches. </text:p>
          </table:table-cell>
        </table:table-row>
        <table:table-row>
          <table:table-cell office:value-type="string" table:style-name="tablecell">
            <text:p text:style-name="tablealignleft"> <text:span text:style-name="Strong_20_Emphasis">H5</text:span> </text:p>
          </table:table-cell>
          <table:table-cell office:value-type="string" table:style-name="tablecell">
            <text:p text:style-name="tablealignleft"> <draw:frame draw:style-name="mediacenter" draw:name="5" text:anchor-type="paragraph" draw:z-index="5" svg:width="6.985cm" svg:height="6.985cm"><draw:image xlink:href="Pictures/5c3103a3a6633b33b96635974922ae85.jpg" xlink:type="simple" xlink:show="embed" xlink:actuate="onLoad"/></draw:frame> </text:p>
          </table:table-cell>
          <table:table-cell office:value-type="string" table:style-name="tablecell">
            <text:p text:style-name="tablealignleft"> The allocation process is set to form patches with patch mean size of 200 cells, patch variance is set to zero.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1.5. Only seven patches are formed. Patches tend to aggregate. </text:p>
          </table:table-cell>
        </table:table-row>
        <table:table-row>
          <table:table-cell office:value-type="string" table:style-name="tablecell">
            <text:p text:style-name="tablealignleft"> <text:span text:style-name="Strong_20_Emphasis">H6</text:span> </text:p>
          </table:table-cell>
          <table:table-cell office:value-type="string" table:style-name="tablecell">
            <text:p text:style-name="tablealignleft"> <draw:frame draw:style-name="mediacenter" draw:name="6" text:anchor-type="paragraph" draw:z-index="6" svg:width="6.985cm" svg:height="6.985cm"><draw:image xlink:href="Pictures/e3a1e0ec9ef74042ab62a6e535892b28.jpg" xlink:type="simple" xlink:show="embed" xlink:actuate="onLoad"/></draw:frame> </text:p>
          </table:table-cell>
          <table:table-cell office:value-type="string" table:style-name="tablecell">
            <text:p text:style-name="tablealignleft"> The allocation process is set to form patches with patch mean size of 20 cells, patch variance is set to 180. Only the <text:a xlink:type="simple" xlink:href="https://www.csr.ufmg.br/dokuwiki/doku.php?id=patcher" text:style-name="Internet_20_link" text:visited-style-name="Visited_20_Internet_20_Link">Patcher</text:a> functor is used. The <text:a xlink:type="simple" xlink:href="https://www.csr.ufmg.br/dokuwiki/doku.php?id=patcher" text:style-name="Internet_20_link" text:visited-style-name="Visited_20_Internet_20_Link">Patcher</text:a> isometry factor is set to 1.5. Path size varies greatly. </text:p>
          </table:table-cell>
        </table:table-row>
        <table:table-row>
          <table:table-cell office:value-type="string" table:style-name="tablecell">
            <text:p text:style-name="tablealignleft"> <text:span text:style-name="Strong_20_Emphasis">H7</text:span> </text:p>
          </table:table-cell>
          <table:table-cell office:value-type="string" table:style-name="tablecell">
            <text:p text:style-name="tablealignleft"> <draw:frame draw:style-name="mediacenter" draw:name="7" text:anchor-type="paragraph" draw:z-index="7" svg:width="6.985cm" svg:height="6.985cm"><draw:image xlink:href="Pictures/17cef42b321c78e64e24864dc0645fb5.jpg" xlink:type="simple" xlink:show="embed" xlink:actuate="onLoad"/></draw:frame> </text:p>
          </table:table-cell>
          <table:table-cell office:value-type="string" table:style-name="tablecell">
            <text:p text:style-name="tablealignleft"> Only the <text:a xlink:type="simple" xlink:href="https://www.csr.ufmg.br/dokuwiki/doku.php?id=expander" text:style-name="Internet_20_link" text:visited-style-name="Visited_20_Internet_20_Link">Expander</text:a> functor is used with patch mean size of 1742 cells, which is tantamount to the expected number of transitions. Patch variance is set to 0. The <text:a xlink:type="simple" xlink:href="https://www.csr.ufmg.br/dokuwiki/doku.php?id=expander" text:style-name="Internet_20_link" text:visited-style-name="Visited_20_Internet_20_Link">Expander</text:a> isometry factor is set to 1.5. Notice the single patch produced around a cell of class 2 located at the center of the map. </text:p>
          </table:table-cell>
        </table:table-row>
        <table:table-row>
          <table:table-cell office:value-type="string" table:style-name="tablecell">
            <text:p text:style-name="tablealignleft"> <text:span text:style-name="Strong_20_Emphasis">H8</text:span> </text:p>
          </table:table-cell>
          <table:table-cell office:value-type="string" table:style-name="tablecell">
            <text:p text:style-name="tablealignleft"> <draw:frame draw:style-name="mediacenter" draw:name="8" text:anchor-type="paragraph" draw:z-index="8" svg:width="6.985cm" svg:height="6.985cm"><draw:image xlink:href="Pictures/aec24e52cc7f8cc6007facd44e4812bf.jpg" xlink:type="simple" xlink:show="embed" xlink:actuate="onLoad"/></draw:frame> </text:p>
          </table:table-cell>
          <table:table-cell office:value-type="string" table:style-name="tablecell">
            <text:p text:style-name="tablealignleft"> The transition functions are used in a combination of 0.8 of <text:a xlink:type="simple" xlink:href="https://www.csr.ufmg.br/dokuwiki/doku.php?id=expander" text:style-name="Internet_20_link" text:visited-style-name="Visited_20_Internet_20_Link">Expander</text:a> and 0.2 of <text:a xlink:type="simple" xlink:href="https://www.csr.ufmg.br/dokuwiki/doku.php?id=patcher" text:style-name="Internet_20_link" text:visited-style-name="Visited_20_Internet_20_Link">Patcher</text:a>. Patch mean size is set to 600 with patch variance of 0. The isometry factor is set to 1.5. Two more patches are produced around the expanded central cell. </text:p>
          </table:table-cell>
        </table:table-row>
      </table:table>
      <text:p text:style-name="Text_20_body"><text:span text:style-name="Strong_20_Emphasis">H9</text:span>: Transitions occur as a function of the spatial probability. DINAMICA sets up a spatial transition probability map for each transition, based on the weights of evidence chosen for specific ranges of each spatial variable stored in the static cube raster dataset. Simulation is run in 15 steps, with a rate of 0.005 per step for transition 2-1. Only the <text:a xlink:type="simple" xlink:href="https://www.csr.ufmg.br/dokuwiki/doku.php?id=patcher" text:style-name="Internet_20_link" text:visited-style-name="Visited_20_Internet_20_Link">Patcher</text:a> functor is used with patch mean size of 20 and patch variance of 0. Patch isometry is equal to 2. As a result, patches tend to form around the center of the map. The figures bellow depict, respectively, the static variable map, the calculated spatial transition probability map, and the simulated landscape.</text:p>
      <table:table table:style-name="Table">
        <table:table-column/>
        <table:table-row>
          <table:table-cell office:value-type="string" table:style-name="tablecell"/>
        </table:table-row>
      </table:table>
      <text:p text:style-name="Text_20_body"><text:span text:style-name="Strong_20_Emphasis">H10</text:span>: Transitions occur as a function of dynamic spatial probability. DINAMICA calculates dynamic distances to cells in previous state 2 and uses it to set up a spatial transition probability map based on the weights of evidence chosen for specific ranges of distance. Since a dynamic distance map is used, a new transition map is calculated during each iteration. Simulation is run in 15 steps, with a rate of 0.005 per step for the transition 1 to 2. Only the <text:a xlink:type="simple" xlink:href="https://www.csr.ufmg.br/dokuwiki/doku.php?id=patcher" text:style-name="Internet_20_link" text:visited-style-name="Visited_20_Internet_20_Link">Patcher</text:a> functor is used with patch mean size of 20 and patch variance of 0. Patch isometry is equal to 2. As a result, patches tend to nucleate around previous patches. The figures bellow depict, respectively, the dynamic distance map, the dynamically calculated spatial transition probability map, and the simulated landscape.</text:p>
      <table:table table:style-name="Table">
        <table:table-column/>
        <table:table-row>
          <table:table-cell office:value-type="string" table:style-name="tablecell"/>
        </table:table-row>
      </table:table>
      <text:p text:style-name="Text_20_body">To test its a ability in simulating multiple transitions, simulations from <text:span text:style-name="Strong_20_Emphasis">H11</text:span> to <text:span text:style-name="Strong_20_Emphasis">H15</text:span> are run for a transition matrix 6 by 6. See figure bellow.</text:p>
      <text:p text:style-name="Text_20_body"><text:span text:style-name="Strong_20_Emphasis">H11</text:span>: There is no spatial arrangement and no patch aggregation. <text:a xlink:type="simple" xlink:href="https://www.csr.ufmg.br/dokuwiki/doku.php?id=expander" text:style-name="Internet_20_link" text:visited-style-name="Visited_20_Internet_20_Link">Expander</text:a> percentage is 0, patch mean size is 1, and patch variance is 0. Transitions take place randomly only obeying the amounts of change set by the transition matrix. Simulations are run for 10 time steps. The figures bellow depict, respectively, the original landscape map, and the simulated landscape.</text:p>
      <table:table table:style-name="Table">
        <table:table-column/>
        <table:table-row>
          <table:table-cell office:value-type="string" table:style-name="tablecell"/>
        </table:table-row>
      </table:table>
      <text:p text:style-name="Text_20_body"><text:span text:style-name="Strong_20_Emphasis">H12</text:span>: There is no spatial arrangement but patch aggregation. Patch mean size is set to 5, and simulation is run for 10 time steps.</text:p>
      <table:table table:style-name="Table">
        <table:table-column/>
        <table:table-row>
          <table:table-cell office:value-type="string" table:style-name="tablecell"/>
        </table:table-row>
      </table:table>
      <text:p text:style-name="Text_20_body"><text:span text:style-name="Strong_20_Emphasis">H13</text:span>: There is no spatial arrangement but patch expansion produced by the sole use of the <text:a xlink:type="simple" xlink:href="https://www.csr.ufmg.br/dokuwiki/doku.php?id=expander" text:style-name="Internet_20_link" text:visited-style-name="Visited_20_Internet_20_Link">Expander</text:a> functor. Patch mean size is set to 1, and simulation is run for 10 time steps. The left figure depicts the result for patch isometry equal to 1 and the right figure for patch isometry equal to 1.2</text:p>
      <table:table table:style-name="Table">
        <table:table-column/>
        <table:table-row>
          <table:table-cell office:value-type="string" table:style-name="tablecell"/>
        </table:table-row>
      </table:table>
      <text:p text:style-name="Text_20_body"><text:span text:style-name="Strong_20_Emphasis">H14</text:span>: There is no patch aggregation but now each transition is influenced by its spatial probability map computed over maps stored in the static raster cube. <text:a xlink:type="simple" xlink:href="https://www.csr.ufmg.br/dokuwiki/doku.php?id=expander" text:style-name="Internet_20_link" text:visited-style-name="Visited_20_Internet_20_Link">Expander</text:a> percentage is 0, patch mean size is 1, and patch variance is 0. Simulations are run for 10 time steps.</text:p>
      <text:p text:style-name="Text_20_body">Figures bellow in B&amp;W represent the Weights of Evidence function, respectively, for transitions 1-2, 1-3, 1-4, 1-5, 1-6. The color figure represents the transition probability map for 1-2 computed by integrating the single Weights of Evidence functions. The last two color figures depict the simulated landscape maps after 1 and 10 iterations.</text:p>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able:table table:style-name="Table">
        <table:table-column/>
        <table:table-row>
          <table:table-cell office:value-type="string" table:style-name="tablecell"/>
        </table:table-row>
      </table:table>
      <text:p text:style-name="Text_20_body">In conclusion, the combination of Dinamica’s transition function presents numerous possibilities with respect to the generation and evolvement of spatial patterns of change. As a result, Dinamica can be considered as a potential tool for the replication of dynamic landscape structures. The calibration of a simulated landscape can be achieved by a series of simulation using varying parameters. An approximated solution can be attained comparing landscape metrics, such as fractal index and mean patch size of the simulated maps with the ones of the reference landscape. We intend to incorporate in the next version of Dinamica an automatic calibration procedure aiming at the match of spatial patte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terns_of_change</dc:title>
  </office:meta>
</office:document-meta>
</file>