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text:bookmark-start text:name="__RefHeading___patcher_1"/><text:bookmark-start text:name="patcher"/>Patcher<text:bookmark-end text:name="__RefHeading___patcher_1"/><text:bookmark-end text:name="patch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new patches of a certain class or category using a seeding mechanism.</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 Type</text:a>  </text:p>
          </table:table-cell>
          <table:table-cell office:value-type="string" table:style-name="tablecell">
            <text:p text:style-name="tablealignleft"> Matrix of quantity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www.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Increase the patch size for a less-fragmented landscape. Increase the patch size variance for a more diverse landscape, and set isometry greater than one for more isometric patches. Typically, the isometry defines the aggregation level of a patch: assuming that v is the current isometry value, 0&lt;v&lt;1 forces disaggregation, v&gt;1 forces aggregation, and v=1 is ignored. The mean patch size and the variance define the size of the new patch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lines of the neighbor search window.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columns of the neighbor search window. Patches can be created in a diffuse way by increasing the neighbor search window to values greater than 3 for lines and columns; a 3×3 window corresponds to the Moore neighborhood.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used to size the vector where cells are ranked for the subsequent draw. Prune Factor multiplies the expected number of cells to be changed to set the quantity of possible cells, based on their spatial probability, that take part in the selection mechanism of new patch nuclei. Increasing this value increases the stochasticity of the selection of patch pivot cells. This is an advanced port.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 Type</text:a>  </text:p>
          </table:table-cell>
          <table:table-cell office:value-type="string" table:style-name="tablecell">
            <text:p text:style-name="tablealignleft"> Matrix of the quantity of changes that remain for each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s transition engine relies on two complementary local cellular-automaton rules to select which cells change: Expander and Patcher. The first process is dedicated only to the expansion or contraction of existing patches of a class, and is called Expander. The second process forms brand-new patches through a seeding mechanism, and is called Patcher.</text:p>
      <text:p text:style-name="Text_20_body">Patcher searches for cells around a chosen location for a combined transition by first electing the core cell of the new patch, then selecting a specific number of cells around that core cell according to their transition probabilities, as depicted below:</text:p>
      <text:p text:style-name="Text_20_body">Patch isometry is a number varying from 0 to 2. Patches assume a more isometric form as this number increases.</text:p>
      <text:p text:style-name="Text_20_body">The size of new patches is set according to a lognormal probability distribution, so the mean and variance of the patch sizes to be formed must be specified.</text:p>
      <text:p text:style-name="Text_20_body">Probabilities carries one spatial-probability layer per transition, named <text:span text:style-name="Source_20_Text">probability_i_to_j</text:span>, where i and j are the origin and destination categories of the transition.</text:p>
      <text:p text:style-name="Text_20_body">See <text:a xlink:type="simple" xlink:href="https://www.csr.ufmg.br/dokuwiki/doku.php?id=patterns_of_change" text:style-name="Internet_20_link" text:visited-style-name="Visited_20_Internet_20_Link">Patterns of Change</text:a> for different examples of patches generated using <text:a xlink:type="simple" xlink:href="#__RefHeading___patcher_1" text:style-name="Local_20_link" text:visited-style-name="Visited_20_Local_20_Link">Patcher</text:a> and <text:a xlink:type="simple" xlink:href="https://www.csr.ufmg.br/dokuwiki/doku.php?id=expander" text:style-name="Internet_20_link" text:visited-style-name="Visited_20_Internet_20_Link">Expander</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Patcher</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dc:title>
  </office:meta>
</office:document-meta>
</file>