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value"/><text:bookmark-start text:name="__RefHeading___mux_value_1"/><text:bookmark-start text:name="mux_value"/>Mux Value<text:bookmark-end text:name="__RefHeading___mux_value_1"/><text:bookmark-end text:name="mux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value produced by the previous step, letting a valu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Initial valu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Valu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Valu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or <text:a xlink:type="simple" xlink:href="https://www.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p text:style-name="Text_20_body">This functor was previously known as “MuxDoub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value</dc:title>
  </office:meta>
</office:document-meta>
</file>