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lookup_table"/><text:bookmark-start text:name="__RefHeading___mux_lookup_table_1"/><text:bookmark-start text:name="mux_lookup_table"/>Mux Lookup Table<text:bookmark-end text:name="__RefHeading___mux_lookup_table_1"/><text:bookmark-end text:name="mux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lookup table produced by the previous step, letting a lookup table carry over from one iteration of a loop to the next. At the start of the first iteration, it reads its initial lookup tabl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Initial lookup tabl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Lookup table generated by the previous model step. This port must be connected to a functor placed later in the same loop, which supplies the lookup tabl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Lookup table for the current iteration: Initial on the first iteration, and the lookup tabl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csr.ufmg.br/dokuwiki/doku.php?id=repeat" text:style-name="Internet_20_link" text:visited-style-name="Visited_20_Internet_20_Link">Repeat</text:a>, <text:a xlink:type="simple" xlink:href="https://www.csr.ufmg.br/dokuwiki/doku.php?id=for" text:style-name="Internet_20_link" text:visited-style-name="Visited_20_Internet_20_Link">For</text:a>, or <text:a xlink:type="simple" xlink:href="https://www.csr.ufmg.br/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lookup table produced by that step. Setting it to a fixed constant reports a warning, since a constant defeats the purpose of feeding a lookup table back from the previous step.</text:p>
      <text:p text:style-name="Text_20_body">The connection made to the Feedback port is never treated as a dependency cycle: the model's dependency graph does not consider this functor dependent on whatever is connected to that por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lookup_table</dc:title>
  </office:meta>
</office:document-meta>
</file>