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286d886be9b195ab2bd9fd0a0596ffb.png"/>
  <manifest:file-entry manifest:media-type="image/png" manifest:full-path="Pictures/448e67901e52955af57828fdcc7631b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cosinstall"/><text:bookmark-start text:name="__RefHeading___macos_support_page_1"/><text:bookmark-start text:name="macos_support_page"/>MacOS Support Page<text:bookmark-end text:name="__RefHeading___macos_support_page_1"/><text:bookmark-end text:name="macos_support_page"/></text:h>
      <text:h text:style-name="Heading_20_2" text:outline-level="2"><text:bookmark-start text:name="__RefHeading___r_support_2"/><text:bookmark-start text:name="r_support"/>R Support<text:bookmark-end text:name="__RefHeading___r_support_2"/><text:bookmark-end text:name="r_support"/></text:h>
      <text:p text:style-name="Text_20_body">Dinamica EGO 5 on MacOS doesn't ship with an internal R installation, users are responsible for installing a native R package and then configure it with Dinamica EGO 5 R Plugin.<text:line-break/>
The required R package version is 3.6.1 and you can download it on <text:a xlink:type="simple" xlink:href="https://csr.ufmg.br/dinamica/nui_download/1460/" text:style-name="Internet_20_link" text:visited-style-name="Visited_20_Internet_20_Link">This link</text:a>. Follow the on screen prompts for installation.
<text:line-break/>
<text:line-break/>
<text:line-break/>
After the installation is complete, go to Tools -&gt; Options menu:<text:line-break/>
<draw:frame draw:style-name="media" draw:name="0" text:anchor-type="as-char" draw:z-index="0" svg:width="6.5616666666667cm" svg:height="4.365625cm"><draw:image xlink:href="Pictures/4286d886be9b195ab2bd9fd0a0596ffb.png" xlink:type="simple" xlink:show="embed" xlink:actuate="onLoad"/></draw:frame>
<text:line-break/>
<text:line-break/>
Then set your Rscript path (most of the time the correct path is <text:span text:style-name="Strong_20_Emphasis">/Library/Frameworks/R.framework/3.6/Resources/Rscript</text:span>):<text:line-break/>
<draw:frame draw:style-name="media" draw:name="1" text:anchor-type="as-char" draw:z-index="1" svg:width="16.615833333333cm" svg:height="12.117916666667cm"><draw:image xlink:href="Pictures/448e67901e52955af57828fdcc7631b7.png" xlink:type="simple" xlink:show="embed" xlink:actuate="onLoad"/></draw:frame>
<text:line-break/>
<text:line-break/>
and finally click on the button “<text:span text:style-name="Strong_20_Emphasis">Integrate with Alternative R...</text:span>” to install the Dinamica EGO 5 R plugin.<text:line-break/>
Once the installation is complete you can use the functor “<text:span text:style-name="Strong_20_Emphasis">Calculate R Expression</text:span>”.</text:p>
      <text:h text:style-name="Heading_20_2" text:outline-level="2"><text:bookmark-start text:name="__RefHeading___faq_3"/><text:bookmark-start text:name="faq"/>FAQ<text:bookmark-end text:name="__RefHeading___faq_3"/><text:bookmark-end text:name="faq"/></text:h>
      <text:h text:style-name="Heading_20_3" text:outline-level="3"><text:bookmark-start text:name="__RefHeading___cleanup_4"/><text:bookmark-start text:name="cleanup"/>Cleanup<text:bookmark-end text:name="__RefHeading___cleanup_4"/><text:bookmark-end text:name="cleanup"/></text:h>
      <text:p text:style-name="Text_20_body">In case you want to <text:span text:style-name="Strong_20_Emphasis">reset</text:span> your Dinamica EGO 5 installation to default settings, remove the directory “Dinamica EGO 5” under ~/Library folder and the files ~/.dinamica_ego_5.conf ~/.dinamica_ego_5_system.conf.<text:line-break/>
You can execute the following command on terminal in order to do this:<text:line-break/></text:p>
      <text:p text:style-name="Preformatted_20_Text">rm -rf ~/Library/Dinamica\ EGO\ 5/<text:line-break/>rm -rf ~/.dinamica_ego_5.conf ~/.dinamica_ego_5_system.conf</text:p>
      <text:h text:style-name="Heading_20_3" text:outline-level="3"><text:bookmark-start text:name="__RefHeading___python_cleanup_5"/><text:bookmark-start text:name="python_cleanup"/>Python Cleanup<text:bookmark-end text:name="__RefHeading___python_cleanup_5"/><text:bookmark-end text:name="python_cleanup"/></text:h>
      <text:p text:style-name="Text_20_body">To cleanup your Dinamica EGO 5 Python integration directory, remove the directory PyEnvironment under ~/Library/Dinamica EGO 5/:<text:line-break/></text:p>
      <text:p text:style-name="Preformatted_20_Text">rm -rf ~/Library/Dinamica\ EGO\ 5/PyEnvironmen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acosinstall</dc:title>
  </office:meta>
</office:document-meta>
</file>