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group"/><text:bookmark-start text:name="__RefHeading___lookup_table_group_1"/><text:bookmark-start text:name="lookup_table_group"/>Lookup Table Group<text:bookmark-end text:name="__RefHeading___lookup_table_group_1"/><text:bookmark-end text:name="lookup_table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lookup table group value that can be reused as the input to more than one funct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Lookup table group value carried by this functor. Unlike most other data-carrier functors, this value cannot be entered as a literal constant — it must come from another functor's output, such as <text:a xlink:type="simple" xlink:href="https://www.csr.ufmg.br/dokuwiki/doku.php?id=create_lookup_table_group" text:style-name="Internet_20_link" text:visited-style-name="Visited_20_Internet_20_Link">Create Lookup Table Group</text:a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The lookup table group valu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passes its input value to its output unmodified, and can be used to feed the same lookup table group into more than one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group</dc:title>
  </office:meta>
</office:document-meta>
</file>