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lesson_24"/><text:bookmark-start text:name="__RefHeading___lesson_24estimating_carbon_dioxide_emissions_from_tropical_deforestation_on_dinamica_ego_1"/><text:bookmark-start text:name="lesson_24estimating_carbon_dioxide_emissions_from_tropical_deforestation_on_dinamica_ego"/>LESSON 24: Estimating carbon dioxide emissions from tropical deforestation on Dinamica EGO<text:bookmark-end text:name="__RefHeading___lesson_24estimating_carbon_dioxide_emissions_from_tropical_deforestation_on_dinamica_ego_1"/><text:bookmark-end text:name="lesson_24estimating_carbon_dioxide_emissions_from_tropical_deforestation_on_dinamica_ego"/></text:h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24</dc:title>
  </office:meta>
</office:document-meta>
</file>