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eb8f0a3ca9384475e3238085e674919a.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2" text:outline-level="2"><text:bookmark text:name="lesson_23"/><text:bookmark-start text:name="__RefHeading___agent_based_model_1"/><text:bookmark-start text:name="agent_based_model"/>Agent Based Model<text:bookmark-end text:name="__RefHeading___agent_based_model_1"/><text:bookmark-end text:name="agent_based_model"/></text:h>
      <text:p text:style-name="Text_20_body">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What is an agent-based model <text:line-break/></text:p>
        </text:list-item>
        <text:list-item>
          <text:p text:style-name="List_20_1_Content_Last"> A spatially explicit ABM developed using DINAMICA-EGO.</text:p>
        </text:list-item>
      </text:list>
      <text:p text:style-name="Text_20_body"><text:line-break/>
<text:line-break/></text:p>
      <text:h text:style-name="Heading_20_4" text:outline-level="4"><text:bookmark-start text:name="__RefHeading___what_is_an_agent-based_model_3"/><text:bookmark-start text:name="what_is_an_agent-based_model"/>What is an agent-based model<text:bookmark-end text:name="__RefHeading___what_is_an_agent-based_model_3"/><text:bookmark-end text:name="what_is_an_agent-based_model"/></text:h>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 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 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 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 
<text:line-break/>
<text:line-break/>
<text:span text:style-name="Strong_20_Emphasis">A spatially-explicit agent-based model was designed using Dinamica EGO to represent interactions between a rabbit population and the environment</text:span>. This model is developed by Alessandro Ribeiro Campos, Juliana Leroy Davis, William Leles Souza Costa and Britaldo Silveira Soares Filho. The model simulates agents'movements, internal states, spatial distribution, and demographic features. Several scenarios were run to analyze the responses of agents to changes in their environment.<text:line-break/>
<text:line-break/>
<text:line-break/></text:p>
      <text:h text:style-name="Heading_20_2" text:outline-level="2"><text:bookmark-start text:name="__RefHeading___model_dynamics_4"/><text:bookmark-start text:name="model_dynamics"/>Model Dynamics<text:bookmark-end text:name="__RefHeading___model_dynamics_4"/><text:bookmark-end text:name="model_dynamics"/></text:h>
      <text:p text:style-name="Text_20_body">The model is composed of agents distributed on a cell grid that interact with different amount of resources distributed heterogeneously on the landscape. Agents and environment coexist through a set of behavioral rules. <draw:frame draw:style-name="mediacenter" draw:name="1" text:anchor-type="paragraph" draw:z-index="1" svg:width="5.2916666666667cm" svg:height="6.7659618573798cm"><draw:image xlink:href="Pictures/74d60d0c55e6458ae2cc6a4df831a53f.jpg" xlink:type="simple" xlink:show="embed" xlink:actuate="onLoad"/></draw:frame></text:p>
      <text:h text:style-name="Heading_20_4" text:outline-level="4"><text:bookmark-start text:name="__RefHeading___overview_5"/><text:bookmark-start text:name="overview"/>Overview<text:bookmark-end text:name="__RefHeading___overview_5"/><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2" text:anchor-type="paragraph" draw:z-index="2"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4" text:outline-level="4"><text:bookmark-start text:name="__RefHeading___agents_6"/><text:bookmark-start text:name="agents"/>Agents<text:bookmark-end text:name="__RefHeading___agents_6"/><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3" text:anchor-type="paragraph" draw:z-index="3"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calories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calories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4" text:outline-level="4"><text:bookmark-start text:name="__RefHeading___landscape_7"/><text:bookmark-start text:name="landscape"/>Landscape<text:bookmark-end text:name="__RefHeading___landscape_7"/><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4" text:anchor-type="paragraph" draw:z-index="4"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4" text:outline-level="4"><text:bookmark-start text:name="__RefHeading___processes_8"/><text:bookmark-start text:name="processes"/>Processes<text:bookmark-end text:name="__RefHeading___processes_8"/><text:bookmark-end text:name="processes"/></text:h>
      <text:p text:style-name="Text_20_body">The model iterates as follows:
<draw:frame draw:style-name="mediacenter" draw:name="5" text:anchor-type="paragraph" draw:z-index="5" svg:width="15.875cm" svg:height="9.67843866171cm"><draw:image xlink:href="Pictures/eb8f0a3ca9384475e3238085e674919a.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6" text:anchor-type="paragraph" draw:z-index="6" svg:width="23.203958333333cm" style:rel-width="100%" svg:height="7.14375cm" style:rel-height="scale"><draw:image xlink:href="Pictures/70ff0ab1aeae5b21aa987a6ed7527c4a.jpg" xlink:type="simple" xlink:show="embed" xlink:actuate="onLoad"/></draw:frame><draw:frame draw:style-name="mediacenter" draw:name="7" text:anchor-type="paragraph" draw:z-index="7"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8" text:anchor-type="paragraph" draw:z-index="8" svg:width="7.5141666666667cm" svg:height="2.4077083333333cm"><draw:image xlink:href="Pictures/00df3f3cdce36ffe44fabb961dd22344.jpg" xlink:type="simple" xlink:show="embed" xlink:actuate="onLoad"/></draw:frame><draw:frame draw:style-name="mediacenter" draw:name="9" text:anchor-type="paragraph" draw:z-index="9" svg:width="22.039791666667cm" style:rel-width="100%" svg:height="13.308541666667cm" style:rel-height="scale"><draw:image xlink:href="Pictures/b7cb32c18db416e76185c421b84ddceb.jpg" xlink:type="simple" xlink:show="embed" xlink:actuate="onLoad"/></draw:frame></text:p>
      <text:p text:style-name="Text_20_body"><text:span text:style-name="Strong_20_Emphasis">Death:</text:span>
There are two causes of death:<text:line-break/></text:p>
      <text:p text:style-name="Text_20_body"><text:span text:style-name="Strong_20_Emphasis">Starvation:</text:span> lack of enough energy to stay alive. It occurs when the agent's stock reaches zero calories.<text:line-break/></text:p>
      <text:p text:style-name="Text_20_body"><text:span text:style-name="Strong_20_Emphasis">Age:</text:span> the number of deaths in a time step is defined by the average of a normal distribution of the agent lifespan. The model uses a stochastic draw to determine whether the agent lives or dies.<text:line-break/>
<text:line-break/>
<text:line-break/>
<text:line-break/></text:p>
      <text:h text:style-name="Heading_20_4" text:outline-level="4"><text:bookmark-start text:name="__RefHeading___scenarios_9"/><text:bookmark-start text:name="scenarios"/>Scenarios<text:bookmark-end text:name="__RefHeading___scenarios_9"/><text:bookmark-end text:name="scenarios"/></text:h>
      <text:p text:style-name="Text_20_body">We ran the model under different scenarios represented as different landscape maps (100×100 raster). The amount and distribution of the resources were modified to analyze population dynamics, patterns resulting from agent movements, resource depletion, and population calorie inequality.</text:p>
      <text:h text:style-name="Heading_20_4" text:outline-level="4"><text:bookmark-start text:name="__RefHeading___homogeneous_100_10"/><text:bookmark-start text:name="homogeneous_100"/>Homogeneous 100<text:bookmark-end text:name="__RefHeading___homogeneous_100_10"/><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10" text:anchor-type="paragraph" draw:z-index="10" svg:width="15.531041666667cm" svg:height="10.530416666667cm"><draw:image xlink:href="Pictures/71b0ca31462f23cd592bbebfd5fb9141.jpg" xlink:type="simple" xlink:show="embed" xlink:actuate="onLoad"/></draw:frame><text:line-break/></text:p>
      <text:h text:style-name="Heading_20_4" text:outline-level="4"><text:bookmark-start text:name="__RefHeading___heterogeneous_100_11"/><text:bookmark-start text:name="heterogeneous_100"/>Heterogeneous 100<text:bookmark-end text:name="__RefHeading___heterogeneous_100_11"/><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1" text:anchor-type="paragraph" draw:z-index="11" svg:width="15.531041666667cm" svg:height="10.530416666667cm"><draw:image xlink:href="Pictures/56190e96aad853470dd6d58475a59443.jpg" xlink:type="simple" xlink:show="embed" xlink:actuate="onLoad"/></draw:frame><text:line-break/></text:p>
      <text:h text:style-name="Heading_20_4" text:outline-level="4"><text:bookmark-start text:name="__RefHeading___heterogeneous_50_12"/><text:bookmark-start text:name="heterogeneous_50"/>Heterogeneous 50<text:bookmark-end text:name="__RefHeading___heterogeneous_50_12"/><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2" text:anchor-type="paragraph" draw:z-index="12" svg:width="15.531041666667cm" svg:height="10.530416666667cm"><draw:image xlink:href="Pictures/4e3df5291594e9f8dde669cce75c3e99.jpg" xlink:type="simple" xlink:show="embed" xlink:actuate="onLoad"/></draw:frame><text:line-break/>
<text:line-break/>
<text:line-break/>
<text:line-break/></text:p>
      <text:h text:style-name="Heading_20_4" text:outline-level="4"><text:bookmark-start text:name="__RefHeading___results_and_conclusions_13"/><text:bookmark-start text:name="results_and_conclusions"/>Results and Conclusions<text:bookmark-end text:name="__RefHeading___results_and_conclusions_13"/><text:bookmark-end text:name="results_and_conclusions"/></text:h>
      <text:h text:style-name="Heading_20_3" text:outline-level="3"><text:bookmark-start text:name="__RefHeading___gini_coefficient_14"/><text:bookmark-start text:name="gini_coefficient"/>GINI coefficient<text:bookmark-end text:name="__RefHeading___gini_coefficient_14"/><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3" text:anchor-type="paragraph" draw:z-index="13"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p text:style-name="Text_20_body"><text:a xlink:type="simple" xlink:href="https://www.csr.ufmg.br/dokuwiki/doku.php?id=agent_based_model:gini_calculation" text:style-name="Internet_20_link" text:visited-style-name="Visited_20_Internet_20_Link">Here</text:a> you can see how Gini Coefficient is calculated<text:line-break/></text:p>
      <text:h text:style-name="Heading_20_4" text:outline-level="4"><text:bookmark-start text:name="__RefHeading___population_15"/><text:bookmark-start text:name="population"/>Population<text:bookmark-end text:name="__RefHeading___population_15"/><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4" text:anchor-type="paragraph" draw:z-index="14"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5" text:anchor-type="paragraph" draw:z-index="15"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6" text:anchor-type="paragraph" draw:z-index="16"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4" text:outline-level="4"><text:bookmark-start text:name="__RefHeading___landscape_16"/><text:bookmark-start text:name="landscape1"/>Landscape<text:bookmark-end text:name="__RefHeading___landscape_16"/><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7" text:anchor-type="paragraph" draw:z-index="17" svg:width="13.917083333333cm" svg:height="9.3133333333333cm"><draw:image xlink:href="Pictures/3d9ee472385c9d4851d32f493e3a1623.jpg" xlink:type="simple" xlink:show="embed" xlink:actuate="onLoad"/></draw:frame></text:p>
      <text:h text:style-name="Heading_20_4" text:outline-level="4"><text:bookmark-start text:name="__RefHeading___agents_movement_and_landscape_dynamics_17"/><text:bookmark-start text:name="agents_movement_and_landscape_dynamics"/>Agents movement and landscape dynamics<text:bookmark-end text:name="__RefHeading___agents_movement_and_landscape_dynamics_17"/><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trong_20_Emphasis">Heterogeneous scenario: cells have values from 0 to 147 - average cell value: 100 -</text:span></text:p>
      <text:p text:style-name="Text_20_body"><text:span text:style-name="Strong_20_Emphasis">Heterogeneous scenario: cells have values from 0 to 73 - average cell value: 50 -</text:span></text:p>
      <text:p text:style-name="Text_20_body">On heterogeneous landscapes, the agents move to locations with larger concentration of resources. As a result, this areas are depleted in first place.</text:p>
      <text:h text:style-name="Heading_20_3" text:outline-level="3"><text:bookmark-start text:name="__RefHeading___conclusions_18"/><text:bookmark-start text:name="conclusions"/>Conclusions<text:bookmark-end text:name="__RefHeading___conclusions_18"/><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4" text:outline-level="4"><text:bookmark-start text:name="__RefHeading___download_-_model_and_inputs_19"/><text:bookmark-start text:name="download_-_model_and_inputs"/>Download - Model and Inputs<text:bookmark-end text:name="__RefHeading___download_-_model_and_inputs_19"/><text:bookmark-end text:name="download_-_model_and_inputs"/></text:h>
      <text:h text:style-name="Heading_20_4" text:outline-level="4"><text:bookmark-start text:name="__RefHeading___download_our_amb_model_and_run_it_yourself_20"/><text:bookmark-start text:name="download_our_amb_model_and_run_it_yourself"/>Download our AMB model and run it yourself.<text:bookmark-end text:name="__RefHeading___download_our_amb_model_and_run_it_yourself_20"/><text:bookmark-end text:name="download_our_amb_model_and_run_it_yourself"/></text:h>
      <text:p text:style-name="Text_20_body"><text:a xlink:type="simple" xlink:href="http://csr.ufmg.br/~bruno/Rabbit_population_ABM.zip" text:style-name="Internet_20_link" text:visited-style-name="Visited_20_Internet_20_Link">Download model</text:a> ( with Gini Coefficient Submodel and Heterogeneous lanscape 100 map input included)</text:p>
      <text:h text:style-name="Heading_20_4" text:outline-level="4"><text:bookmark-start text:name="__RefHeading___download_model_inputs_21"/><text:bookmark-start text:name="download_model_inputs"/>Download model inputs<text:bookmark-end text:name="__RefHeading___download_model_inputs_21"/><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4" text:outline-level="4"><text:bookmark-start text:name="__RefHeading___download_gini_coefficient_22"/><text:bookmark-start text:name="download_gini_coefficient"/>Download GINI coefficient<text:bookmark-end text:name="__RefHeading___download_gini_coefficient_22"/><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s://www.csr.ufmg.br/dokuwiki/doku.php?id=agent_based_model:gini_calculation" text:style-name="Internet_20_link" text:visited-style-name="Visited_20_Internet_20_Link">Gini Coefficient Calculation</text:a></text:p>
      <text:p text:style-name="Text_20_body">Here you can download Gini Coefficient Submodel separately.<text:line-break/>
To open it with the ABM you can follow the  <text:a xlink:type="simple" xlink:href="https://www.csr.ufmg.br/dokuwiki/doku.php?id=submodels#sharing" text:style-name="Internet_20_link" text:visited-style-name="Visited_20_Internet_20_Link">instructions here</text:a>.</text:p>
      <text:p text:style-name="Text_20_body"><text:a xlink:type="simple" xlink:href="http://csr.ufmg.br/~bruno/Gini_Coefficient.ego" text:style-name="Internet_20_link" text:visited-style-name="Visited_20_Internet_20_Link">Download Gini Coefficient submodel</text:a><text:line-break/>
<text:line-break/>
<text:line-break/>
<text:line-break/></text:p>
      <text:h text:style-name="Heading_20_3" text:outline-level="3"><text:bookmark-start text:name="__RefHeading___references_23"/><text:bookmark-start text:name="references"/>References<text:bookmark-end text:name="__RefHeading___references_23"/><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
<text:line-break/>
<text:line-break/>
<text:line-break/>
<text:line-break/></text:p>
      <text:h text:style-name="Heading_20_4" text:outline-level="4"><text:bookmark-start text:name="__RefHeading___congratulations_you_have_successfully_completed_this_lesson_24"/><text:bookmark-start text:name="congratulations_you_have_successfully_completed_this_lesson"/>Congratulations, you have successfully completed this lesson!<text:bookmark-end text:name="__RefHeading___congratulations_you_have_successfully_completed_this_lesson_24"/><text:bookmark-end text:name="congratulations_you_have_successfully_completed_this_lesson"/></text:h>
      <text:p text:style-name="Text_20_body"><text:line-break/>
☞<text:a xlink:type="simple" xlink:href="https://www.csr.ufmg.br/dokuwiki/doku.php?id=multiple_criteria" text:style-name="Internet_20_link" text:visited-style-name="Visited_20_Internet_20_Link">Next: Multiple Criteria Evaluati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3</dc:title>
  </office:meta>
</office:document-meta>
</file>