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bf5699ad1628d283d541ce471ebb8f3d.png"/>
  <manifest:file-entry manifest:media-type="image/png" manifest:full-path="Pictures/ea072a62eddf6f790739f0200dcbf38f.png"/>
  <manifest:file-entry manifest:media-type="image/png" manifest:full-path="Pictures/8b73e2d74dde9d734ad0fd38ea88f1ea.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ed3f31b5289aac2b4cdc7b790ac221de.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9"/><text:bookmark-start text:name="__RefHeading___the_wizard_editor_in_dinamica_ego_1"/><text:bookmark-start text:name="the_wizard_editor_in_dinamica_ego"/>The wizard editor in Dinamica EGO<text:bookmark-end text:name="__RefHeading___the_wizard_editor_in_dinamica_ego_1"/><text:bookmark-end text:name="the_wizard_editor_in_dinamica_ego"/></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Dinamica EGO wizard tools</text:p>
        </text:list-item>
        <text:list-item>
          <text:p text:style-name="List_20_1_Content"> Creating Wizards</text:p>
        </text:list-item>
        <text:list-item>
          <text:p text:style-name="List_20_1_Content_Last"> Formatting Wizards </text:p>
        </text:list-item>
      </text:list>
      <text:p text:style-name="Text_20_body"><text:line-break/></text:p>
      <text:h text:style-name="Heading_20_3" text:outline-level="3"><text:bookmark-start text:name="__RefHeading___wizards_3"/><text:bookmark-start text:name="wizards"/>Wizards<text:bookmark-end text:name="__RefHeading___wizards_3"/><text:bookmark-end text:name="wizards"/></text:h>
      <text:p text:style-name="Text_20_body"><text:line-break/>
A Wizard is an easy way to create a presentation for a model developed in Dinamica EGO with formatted text, images and other graphical features. In a Wizard it is also possible alter the models' inputs to run an easy simulation without an advanced understanding of the Dinamica GUI and its functors. 
<text:line-break/>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
<text:line-break/>
<text:line-break/>
<draw:frame draw:style-name="mediacenter" draw:name="Wizard overview Legend" text:anchor-type="paragraph" draw:z-index="0" svg:width="23.8125cm" style:rel-width="100%"><draw:text-box><text:p text:style-name="legendcenter"><draw:frame draw:style-name="mediacenter" draw:name="Wizard overview" text:anchor-type="paragraph" draw:z-index="1" svg:width="23.8125cm" style:rel-width="100%" svg:height="15.224714949324cm" style:rel-height="scale"><draw:image xlink:href="Pictures/bf5699ad1628d283d541ce471ebb8f3d.png" xlink:type="simple" xlink:show="embed" xlink:actuate="onLoad"/></draw:frame>Wizard overview</text:p></draw:text-box></draw:frame>
<text:line-break/>
<draw:frame draw:style-name="mediacenter" draw:name="Model-wizard correspondence Legend" text:anchor-type="paragraph" draw:z-index="0" svg:width="21.166666666667cm" style:rel-width="100%"><draw:text-box><text:p text:style-name="legendcenter"><draw:frame draw:style-name="mediacenter" draw:name="Model-wizard correspondence" text:anchor-type="paragraph" draw:z-index="2" svg:width="21.166666666667cm" style:rel-width="100%" svg:height="15.80846605197cm" style:rel-height="scale"><draw:image xlink:href="Pictures/ea072a62eddf6f790739f0200dcbf38f.png" xlink:type="simple" xlink:show="embed" xlink:actuate="onLoad"/></draw:frame>Model-wizard correspondence</text:p></draw:text-box></draw:frame>
<text:line-break/>
An author can create his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line-break/>
<text:line-break/>
<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3" svg:width="18.520833333333cm" style:rel-width="100%" svg:height="12.013513513514cm" style:rel-height="scale"><draw:image xlink:href="Pictures/8b73e2d74dde9d734ad0fd38ea88f1ea.png" xlink:type="simple" xlink:show="embed" xlink:actuate="onLoad"/></draw:frame>Wizard editor in use</text:p></draw:text-box></draw:frame>
<text:line-break/>
<text:line-break/></text:p>
      <text:h text:style-name="Heading_20_3" text:outline-level="3"><text:bookmark-start text:name="__RefHeading___the_tool_4"/><text:bookmark-start text:name="the_tool"/>The Tool<text:bookmark-end text:name="__RefHeading___the_tool_4"/><text:bookmark-end text:name="the_tool"/></text:h>
      <text:p text:style-name="Text_20_body"><text:line-break/>
The Wizard should be a logical sequence of pages, each using a graphical area to convey information and possibly ports linked to the model. This is a very clear idea that can be seen in the wizard editor. The following videos provide directions on using the wizard tool:
<text:line-break/></text:p>
      <text:p text:style-name="Text_20_body"><text:line-break/>
Here is how to run a Wizard in the current interface:
<text:line-break/></text:p>
      <text:p text:style-name="Text_20_body"><text:line-break/>
To open the Wizard tool click on the edit bar in the menu:
<text:line-break/>
<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
<text:line-break/>
It has an intuitive interface that we are going to learn how to use through the following examples.
<text:line-break/>
<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
<text:line-break/></text:p>
      <text:h text:style-name="Heading_20_4" text:outline-level="4"><text:bookmark-start text:name="__RefHeading___simple_wizard_5"/><text:bookmark-start text:name="simple_wizard"/>Simple Wizard<text:bookmark-end text:name="__RefHeading___simple_wizard_5"/><text:bookmark-end text:name="simple_wizard"/></text:h>
      <text:p text:style-name="Text_20_body"><text:line-break/>
Lets start with a quick example where we create a wizard for a script that performs only a simple map algebra operation.
<text:line-break/>
We are going to need the functors:</text:p>
      <text:list text:style-name="List_20_1" text:continue-numbering="false">
        <text:list-item>
          <text:p text:style-name="List_20_1_Content_First"> <text:a xlink:type="simple" xlink:href="https://www.csr.ufmg.br/dokuwiki/doku.php?id=load_map" text:style-name="Internet_20_link" text:visited-style-name="Visited_20_Internet_20_Link">Load Map</text:a></text:p>
        </text:list-item>
        <text:list-item>
          <text:p text:style-name="List_20_1_Content"> <text:a xlink:type="simple" xlink:href="https://www.csr.ufmg.br/dokuwiki/doku.php?id=calculate_map" text:style-name="Internet_20_link" text:visited-style-name="Visited_20_Internet_20_Link">Calculate Map</text:a></text:p>
        </text:list-item>
        <text:list-item>
          <text:p text:style-name="List_20_1_Content"> <text:a xlink:type="simple" xlink:href="https://www.csr.ufmg.br/dokuwiki/doku.php?id=number_map" text:style-name="Internet_20_link" text:visited-style-name="Visited_20_Internet_20_Link">Number Map</text:a></text:p>
        </text:list-item>
        <text:list-item>
          <text:p text:style-name="List_20_1_Content_Last"> <text:a xlink:type="simple" xlink:href="https://www.csr.ufmg.br/dokuwiki/doku.php?id=save_map" text:style-name="Internet_20_link" text:visited-style-name="Visited_20_Internet_20_Link">Save Map</text:a></text:p>
        </text:list-item>
      </text:list>
      <text:p text:style-name="Text_20_body"><text:line-break/></text:p>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text:line-break/>
Assemble the functors according to the following picture.
<text:line-break/>
<text:line-break/>
<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
<text:line-break/>
<text:line-break/>
In the <text:a xlink:type="simple" xlink:href="https://www.csr.ufmg.br/dokuwiki/doku.php?id=calculate_map" text:style-name="Internet_20_link" text:visited-style-name="Visited_20_Internet_20_Link">Calculate Map</text:a> we are going to perform a simple operation with the input that, for values equals to <text:span text:style-name="Strong_20_Emphasis">null</text:span>, set them to <text:span text:style-name="Strong_20_Emphasis">1</text:span> , <text:span text:style-name="Strong_20_Emphasis">0</text:span> to the others.
<text:line-break/>
<text:line-break/>
<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
<text:line-break/>
<text:line-break/></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ext:line-break/>
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www.csr.ufmg.br/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www.csr.ufmg.br/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www.csr.ufmg.br/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
<text:line-break/>
<text:line-break/>
<text:line-break/>
☞<text:a xlink:type="simple" xlink:href="https://www.csr.ufmg.br/dokuwiki/doku.php?id=lesson_20" text:style-name="Internet_20_link" text:visited-style-name="Visited_20_Internet_20_Link">Next: R Coupling</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9</dc:title>
  </office:meta>
</office:document-meta>
</file>