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3a6f38fa6ec8dab9a35447283ba8df73.png"/>
  <manifest:file-entry manifest:media-type="image/png" manifest:full-path="Pictures/fc280a9c715d0bf028f43aa5ca3350b0.png"/>
  <manifest:file-entry manifest:media-type="image/png" manifest:full-path="Pictures/1f29e0c8f791ea8b53496eb78c4cfb81.png"/>
  <manifest:file-entry manifest:media-type="image/png" manifest:full-path="Pictures/7455b5fa5891ba640f601290797ab0c8.png"/>
  <manifest:file-entry manifest:media-type="image/png" manifest:full-path="Pictures/ca7fcefb347d294dab8a590d6aa0ed3d.png"/>
  <manifest:file-entry manifest:media-type="image/png" manifest:full-path="Pictures/cd93b51d9d5b694b096ff5169cb8abaf.png"/>
  <manifest:file-entry manifest:media-type="image/png" manifest:full-path="Pictures/df346f6aa7585a6bc3f1626e03bbfafd.png"/>
  <manifest:file-entry manifest:media-type="image/png" manifest:full-path="Pictures/5a245411f5c38527446d923e74f43bf2.png"/>
  <manifest:file-entry manifest:media-type="image/png" manifest:full-path="Pictures/f5d1608db89f061335e7724fe98d06ea.png"/>
  <manifest:file-entry manifest:media-type="image/jpeg" manifest:full-path="Pictures/e4fb8ed0b339b2602e2c543f540c23f1.jpg"/>
  <manifest:file-entry manifest:media-type="image/png" manifest:full-path="Pictures/957a1dcc51fd2fd9f0792d5617bd2438.png"/>
  <manifest:file-entry manifest:media-type="image/png" manifest:full-path="Pictures/940b03142c9e8c9ffc8c914ba5979070.png"/>
  <manifest:file-entry manifest:media-type="image/png" manifest:full-path="Pictures/0077437e10b062dd430bd92df70d8c2d.png"/>
  <manifest:file-entry manifest:media-type="image/png" manifest:full-path="Pictures/f0a7764d7159b753c32034b8f43bf92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11"/><text:bookmark-start text:name="__RefHeading___lesson_11creating_local_submodels_and_using_a_submodel_in_a_model_1"/><text:bookmark-start text:name="lesson_11creating_local_submodels_and_using_a_submodel_in_a_model"/>LESSON 11: Creating local Submodels and using a Submodel in a Model<text:bookmark-end text:name="__RefHeading___lesson_11creating_local_submodels_and_using_a_submodel_in_a_model_1"/><text:bookmark-end text:name="lesson_11creating_local_submodels_and_using_a_submodel_in_a_model"/></text:h>
      <text:p text:style-name="Text_20_body"><text:line-break/>
Local submodels can be created by simply selecting the parts of a model that will be converted to a submodel and clicking on the tab <text:span text:style-name="Source_20_Text">Edit -&gt; Create Submodel</text:span>. The selection will be replaced by the new submodel and the visual representation of the new submodel will be available to be edited as a new tab on the script editor. At any time, the user can make changes to the local submodel and apply those changes clicking on <text:span text:style-name="Strong_20_Emphasis">Apply changes / Update Submodel Properties</text:span> on the model toolbar.
<text:line-break/>
<text:line-break/>
It is also possible to select parts of a local submodel and create another local submodel using that selection. The new local submodel will be a dependency of the previous one, but the submodel creation process is basically the same. If the selection is empty, an empty local submodel will be created. The process for updating an empty submodel is the same process used to update any local submodel.
<text:line-break/>
<text:line-break/>
Initially, we will learn how to create a submodel and next we will learn how to use it in a Model. 
We will start with the model <text:span text:style-name="Source_20_Text">5_calculate_lookup_table</text:span> located in <text:span text:style-name="Source_20_Text">\Guidebook_Dinamica_5\Models\creating_and_using_local_submodels</text:span>. Using this model we will answer the following question: 
<text:line-break/>
<text:line-break/>
<text:span text:style-name="Strong_20_Emphasis">What is the productivity for each crop across the considered time window?</text:span>
<text:line-break/>
<text:line-break/></text:p>
      <text:list text:style-name="List_20_1" text:continue-numbering="false">
        <text:list-item>
          <text:p text:style-name="LastListParagraph_List_20_1_Content_First"> Select the functors of the model that should be included in the submodel as shown by the image below.</text:p>
        </text:list-item>
      </text:list>
      <text:p text:style-name="Text_20_body"><text:line-break/>
<text:line-break/>
<draw:frame draw:style-name="mediacenter" draw:name="1" text:anchor-type="paragraph" draw:z-index="1" svg:width="15.875cm" svg:height="6.9465151515152cm"><draw:image xlink:href="Pictures/3a6f38fa6ec8dab9a35447283ba8df73.png" xlink:type="simple" xlink:show="embed" xlink:actuate="onLoad"/></draw:frame>
<text:line-break/>
<text:line-break/></text:p>
      <text:list text:style-name="List_20_1" text:continue-numbering="false">
        <text:list-item>
          <text:p text:style-name="LastListParagraph_List_20_1_Content_First"> With this selection active, Click on <text:span text:style-name="Strong_20_Emphasis">Edit</text:span> tab and next on <text:span text:style-name="Strong_20_Emphasis">Create a Submodel</text:span> to encompass all the selected functors into a local submodel:</text:p>
        </text:list-item>
      </text:list>
      <text:p text:style-name="Text_20_body"><text:line-break/>
<text:line-break/>
<draw:frame draw:style-name="mediacenter" draw:name="2" text:anchor-type="paragraph" draw:z-index="2" svg:width="10.583333333333cm" svg:height="6.9363738738739cm"><draw:image xlink:href="Pictures/fc280a9c715d0bf028f43aa5ca3350b0.png" xlink:type="simple" xlink:show="embed" xlink:actuate="onLoad"/></draw:frame>
<text:line-break/>
<text:line-break/></text:p>
      <text:list text:style-name="List_20_1" text:continue-numbering="false">
        <text:list-item>
          <text:p text:style-name="LastListParagraph_List_20_1_Content_First"> In the Submodel Editor window, insert a submodel name (e.g. Calc Most Productive year), specify the input and output ports of this submodel and click ok, creating the submodel. </text:p>
        </text:list-item>
      </text:list>
      <text:p text:style-name="Text_20_body"><text:line-break/>
<text:line-break/>
<draw:frame draw:style-name="mediacenter" draw:name="3" text:anchor-type="paragraph" draw:z-index="3" svg:width="10.583333333333cm" svg:height="8.1698767334361cm"><draw:image xlink:href="Pictures/1f29e0c8f791ea8b53496eb78c4cfb81.png" xlink:type="simple" xlink:show="embed" xlink:actuate="onLoad"/></draw:frame>
<text:line-break/>
<text:line-break/></text:p>
      <text:list text:style-name="List_20_1" text:continue-numbering="false">
        <text:list-item>
          <text:p text:style-name="LastListParagraph_List_20_1_Content_First"> You will see:</text:p>
        </text:list-item>
      </text:list>
      <text:p text:style-name="Text_20_body"><text:line-break/>
<text:line-break/>
<draw:frame draw:style-name="mediacenter" draw:name="4" text:anchor-type="paragraph" draw:z-index="4" svg:width="15.875cm" svg:height="3.4196584938704cm"><draw:image xlink:href="Pictures/7455b5fa5891ba640f601290797ab0c8.png" xlink:type="simple" xlink:show="embed" xlink:actuate="onLoad"/></draw:frame>
<text:line-break/>
<text:line-break/></text:p>
      <text:h text:style-name="Heading_20_4" text:outline-level="4"><text:bookmark-start text:name="__RefHeading___using_the_submodel_in_an_independent_model_2"/><text:bookmark-start text:name="using_the_submodel_in_an_independent_model"/>Using the submodel in an independent model<text:bookmark-end text:name="__RefHeading___using_the_submodel_in_an_independent_model_2"/><text:bookmark-end text:name="using_the_submodel_in_an_independent_model"/></text:h>
      <text:p text:style-name="Text_20_body"><text:line-break/></text:p>
      <text:list text:style-name="List_20_1" text:continue-numbering="false">
        <text:list-item>
          <text:p text:style-name="LastListParagraph_List_20_1_Content_First"> Previously, the submodel only calculated productivity for crop 3. Now, we must give the user the option to choose the crop to be analyzed. For this, it is necessary to create an entry where it will be possible to specify the crop to be analyzed (1, 2 or 3). </text:p>
        </text:list-item>
      </text:list>
      <text:p text:style-name="Text_20_body"><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5" text:anchor-type="as-char" draw:z-index="5"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To edit the submodel creating this input for the submodel, you need to open the submodel by clicking on its name in the lateral bar.
</text:p>
          </table:table-cell>
        </table:table-row>
      </table:table>
      <text:p text:style-name="Text_20_body"><text:line-break/>
<text:line-break/></text:p>
      <text:list text:style-name="List_20_1" text:continue-numbering="false">
        <text:list-item>
          <text:p text:style-name="LastListParagraph_List_20_1_Content_First"> So, with the model open to be edited, place a functor Integer value (where the user can choose the crop - 1, 2 or 3) and connect to get table from key functor:</text:p>
        </text:list-item>
      </text:list>
      <text:p text:style-name="Text_20_body"><text:line-break/>
<draw:frame draw:style-name="mediacenter" draw:name="6" text:anchor-type="paragraph" draw:z-index="6" svg:width="15.875cm" svg:height="5.4822563559322cm"><draw:image xlink:href="Pictures/cd93b51d9d5b694b096ff5169cb8abaf.png" xlink:type="simple" xlink:show="embed" xlink:actuate="onLoad"/></draw:frame>
<text:line-break/></text:p>
      <text:list text:style-name="List_20_1" text:continue-numbering="false">
        <text:list-item>
          <text:p text:style-name="LastListParagraph_List_20_1_Content_First"> On the top bar of the Functor integer value, click on the option Export functor inputs and outputs, and, in the new window, double-click the editor icon (pencil) and enter the name “Crop”. Click Ok:</text:p>
        </text:list-item>
      </text:list>
      <text:p text:style-name="Text_20_body"><text:line-break/>
<draw:frame draw:style-name="mediacenter" draw:name="7" text:anchor-type="paragraph" draw:z-index="7" svg:width="15.875cm" svg:height="9.921875cm"><draw:image xlink:href="Pictures/df346f6aa7585a6bc3f1626e03bbfafd.png" xlink:type="simple" xlink:show="embed" xlink:actuate="onLoad"/></draw:frame>
<text:line-break/></text:p>
      <text:list text:style-name="List_20_1" text:continue-numbering="false">
        <text:list-item>
          <text:p text:style-name="LastListParagraph_List_20_1_Content_First"> After including the changes, click on Apply changes / Edit Submodel Properties as shown in the image below and click OK:</text:p>
        </text:list-item>
      </text:list>
      <text:p text:style-name="Text_20_body"><text:line-break/>
<draw:frame draw:style-name="mediacenter" draw:name="8" text:anchor-type="paragraph" draw:z-index="8" svg:width="15.875cm" svg:height="4.9063511326861cm"><draw:image xlink:href="Pictures/5a245411f5c38527446d923e74f43bf2.png" xlink:type="simple" xlink:show="embed" xlink:actuate="onLoad"/></draw:frame>
<text:line-break/>
Next, click OK, and again OK:
<draw:frame draw:style-name="mediacenter" draw:name="9" text:anchor-type="paragraph" draw:z-index="9" svg:width="15.875cm" svg:height="10.884540750323cm"><draw:image xlink:href="Pictures/f5d1608db89f061335e7724fe98d06ea.png" xlink:type="simple" xlink:show="embed" xlink:actuate="onLoad"/></draw:frame>
<text:line-break/></text:p>
      <text:list text:style-name="List_20_1" text:continue-numbering="false">
        <text:list-item>
          <text:p text:style-name="LastListParagraph_List_20_1_Content_First"> Create a new model script, grab a <text:span text:style-name="Strong_20_Emphasis">Load Table Functor</text:span> and place it on the sketch. Double click the Load Table Functor and open the IBGE_crop_information_complete.csv file located in <text:span text:style-name="Source_20_Text">\Guidebook_Dinamica_5\Database\Tables</text:span>. Grab a <text:span text:style-name="Strong_20_Emphasis">Reorder Table Column</text:span> and place it on the sketch to switch the order of the year and crop key columns. Connect the Load Table to Reorder Table Column. In the Functor Editor window insert the index of the column to be moved (1) and the new column index (0) and click OK.</text:p>
        </text:list-item>
      </text:list>
      <text:p text:style-name="Text_20_body"><text:line-break/>
<text:line-break/>
<draw:frame draw:style-name="mediacenter" draw:name="10" text:anchor-type="paragraph" draw:z-index="10" svg:width="10.583333333333cm" svg:height="3.3317901234568cm"><draw:image xlink:href="Pictures/e4fb8ed0b339b2602e2c543f540c23f1.jpg" xlink:type="simple" xlink:show="embed" xlink:actuate="onLoad"/></draw:frame>
<text:line-break/>
<text:line-break/></text:p>
      <text:list text:style-name="List_20_1" text:continue-numbering="false">
        <text:list-item>
          <text:p text:style-name="LastListParagraph_List_20_1_Content_First"> To insert our previously created Submodel, click on the Local Submodels tab and from the library window grab the Calc Most Productive year submodel and place it on the sketch. This will import the submodel, click ok on the prompted warning.</text:p>
        </text:list-item>
      </text:list>
      <text:p text:style-name="Text_20_body"><text:line-break/>
<text:line-break/></text:p>
      <text:list text:style-name="List_20_1" text:continue-numbering="false">
        <text:list-item>
          <text:p text:style-name="LastListParagraph_List_20_1_Content_First"> We want to calculate the most productive year for each crop; thus, we will use this Submodel 3 times, i.e. for the crops 1, 2 and 3. For this, Double click in each submodel loaded and insert the number that corresponds to each crop, as the image below. </text:p>
        </text:list-item>
      </text:list>
      <text:p text:style-name="Text_20_body"><text:line-break/>
<draw:frame draw:style-name="mediacenter" draw:name="11" text:anchor-type="paragraph" draw:z-index="11" svg:width="15.875cm" svg:height="12.263227513228cm"><draw:image xlink:href="Pictures/957a1dcc51fd2fd9f0792d5617bd2438.png" xlink:type="simple" xlink:show="embed" xlink:actuate="onLoad"/></draw:frame>
<text:line-break/></text:p>
      <text:list text:style-name="List_20_1" text:continue-numbering="false">
        <text:list-item>
          <text:p text:style-name="LastListParagraph_List_20_1_Content_First"> To save the results to a file, grab three <text:span text:style-name="Strong_20_Emphasis">Save Table</text:span> functors, place them on the sketch and connect to each Submodel (for the three crops). Open <text:span text:style-name="Strong_20_Emphasis">Save Table</text:span> Functors, browse to the <text:span text:style-name="Source_20_Text">\Guidebook_Dinamica_5\Models\creating_and_using_local_submodels</text:span> and write the file names (e.g. most_productive_year_for_crop_1.csv,  most_productive_year_for_crop_2.csv and most_productive_year_for_crop_3.csv).</text:p>
        </text:list-item>
      </text:list>
      <text:p text:style-name="Text_20_body"><text:line-break/>
<text:line-break/></text:p>
      <text:list text:style-name="List_20_1" text:continue-numbering="false">
        <text:list-item>
          <text:p text:style-name="LastListParagraph_List_20_1_Content_First"> The final model will look like the one in the imagem below. Save and run the model.</text:p>
        </text:list-item>
      </text:list>
      <text:p text:style-name="Text_20_body"><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2" text:anchor-type="as-char" draw:z-index="12"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The red box highlights the window in which the crop should be chosen</text:p>
          </table:table-cell>
        </table:table-row>
      </table:table>
      <text:p text:style-name="Text_20_body"><text:line-break/>
<draw:frame draw:style-name="mediacenter" draw:name="13" text:anchor-type="paragraph" draw:z-index="13" svg:width="18.520833333333cm" style:rel-width="100%" svg:height="9.0353370949074cm" style:rel-height="scale"><draw:image xlink:href="Pictures/0077437e10b062dd430bd92df70d8c2d.png" xlink:type="simple" xlink:show="embed" xlink:actuate="onLoad"/></draw:frame>
<text:line-break/>
<text:line-break/></text:p>
      <text:list text:style-name="List_20_1" text:continue-numbering="false">
        <text:list-item>
          <text:p text:style-name="LastListParagraph_List_20_1_Content_First"> Now, click on eye button of <text:span text:style-name="Strong_20_Emphasis">Save Table</text:span> to see the result. These functors outputs are tables that looks like this:</text:p>
        </text:list-item>
      </text:list>
      <text:p text:style-name="Text_20_body"><text:line-break/>
<text:line-break/>
<draw:frame draw:style-name="mediacenter" draw:name="14" text:anchor-type="paragraph" draw:z-index="14" svg:width="10.583333333333cm" svg:height="9.1261182419292cm"><draw:image xlink:href="Pictures/f0a7764d7159b753c32034b8f43bf926.png" xlink:type="simple" xlink:show="embed" xlink:actuate="onLoad"/></draw:frame>
<text:line-break/>
<text:line-break/></text:p>
      <text:h text:style-name="Heading_20_4" text:outline-level="4"><text:bookmark-start text:name="__RefHeading___what_does_this_result_say_about_the_productivity_for_each_crop_within_the_analyzed_period_3"/><text:bookmark-start text:name="what_does_this_result_say_about_the_productivity_for_each_crop_within_the_analyzed_period"/>What does this result say about the productivity for each crop within the analyzed period?<text:bookmark-end text:name="__RefHeading___what_does_this_result_say_about_the_productivity_for_each_crop_within_the_analyzed_period_3"/><text:bookmark-end text:name="what_does_this_result_say_about_the_productivity_for_each_crop_within_the_analyzed_period"/></text:h>
      <text:p text:style-name="Text_20_body"><text:line-break/>
We can infer that 2009 was the most productive year for Crop 1 along the analyzed period, with a productivity of 80.25549 tons/ha. For the Crop 2, 2015 was the most productive year, with a productivity of 3.535804 tons/ha and 2011 was the most productive year for Crop 3, with a productivity of 3.121386 tons/ha.
<text:line-break/>
<text:line-break/></text:p>
      <text:h text:style-name="Heading_20_4" text:outline-level="4"><text:bookmark-start text:name="__RefHeading___congratulations_you_have_successfully_completed_this_lesson_4"/><text:bookmark-start text:name="congratulations_you_have_successfully_completed_this_lesson"/>Congratulations, you have successfully completed this lesson!<text:bookmark-end text:name="__RefHeading___congratulations_you_have_successfully_completed_this_lesson_4"/><text:bookmark-end text:name="congratulations_you_have_successfully_completed_this_lesson"/></text:h>
      <text:p text:style-name="Text_20_body"><text:line-break/>
☞<text:a xlink:type="simple" xlink:href="https://www.csr.ufmg.br/dokuwiki/doku.php?id=lesson_12" text:style-name="Internet_20_link" text:visited-style-name="Visited_20_Internet_20_Link"> Next Lesson</text:a>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1</dc:title>
  </office:meta>
</office:document-meta>
</file>