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value"/><text:bookmark-start text:name="__RefHeading___get_table_value_1"/><text:bookmark-start text:name="get_table_value"/>Get Table Value<text:bookmark-end text:name="__RefHeading___get_table_value_1"/><text:bookmark-end text:name="get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a value from a table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to extract the value from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Keys corresponding to the desired value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www.csr.ufmg.br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Column name or index where the value is loca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ot Found  </text:p>
          </table:table-cell>
          <table:table-cell office:value-type="string" table:style-name="tablecell">
            <text:p text:style-name="tablealignleft"> <text:a xlink:type="simple" xlink:href="https://www.csr.ufmg.br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This value to be returned if any of the keys is not present in the table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Value extracted from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given keys are not found in the input table and the “Value If Not Found” parameter is not provided, an error will be report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value</dc:title>
  </office:meta>
</office:document-meta>
</file>