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able_row"/><text:bookmark-start text:name="__RefHeading___get_table_row_1"/><text:bookmark-start text:name="get_table_row"/>Get Table Row<text:bookmark-end text:name="__RefHeading___get_table_row_1"/><text:bookmark-end text:name="get_table_row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Get a row from a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www.csr.ufmg.br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Keys corresponding to the desired row.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to extract the row from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csr.ufmg.br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Row extracted from table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tTableRo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able_row</dc:title>
  </office:meta>
</office:document-meta>
</file>