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keys"/><text:bookmark-start text:name="__RefHeading___get_table_keys_1"/><text:bookmark-start text:name="get_table_keys"/>Get Table Keys<text:bookmark-end text:name="__RefHeading___get_table_keys_1"/><text:bookmark-end text:name="get_table_key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a table mapping unique real identifiers to the keys of the first key column of a given table or lookup table. In case the keys of the given table are represented by real numbers, those numbers themselves are used as the unique identifi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whose first key column's keys will be return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mapping unique real identifiers to the keys of the input table's first key column, in the format “Key*:real, Value”. The Value column has the same type as the input table's first key colum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the first key column of Table is of type Real, its own values are used as the Key identifiers, so Key and Value hold the same numbers.</text:p>
      <text:p text:style-name="Text_20_body">If the first key column of Table is of type String, each unique string value is assigned a sequential real identifier (1, 2, 3, and so on), stored in Key, while the original string is kept in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Key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keys</dc:title>
  </office:meta>
</office:document-meta>
</file>