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descriptive information about a projection, in several standard represent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datum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unit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hemisphere code, if Projection is UTM: 1 = North Hemisphere, 2 = South Hemisphere, -1 = not UTM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zone code, if Projection is UTM, or -1 otherwise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oordinate type code: 1 = Eastings/Northings, 2 = Latitude/Longitude, -1 = undefined.  </text:p>
          </table:table-cell>
        </table:table-row>
        <table:table-row>
          <table:table-cell office:value-type="string" table:style-name="tablecell">
            <text:p text:style-name="tablealignleft"> Proj4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PROJ.4 syntax.  </text:p>
          </table:table-cell>
        </table:table-row>
        <table:table-row>
          <table:table-cell office:value-type="string" table:style-name="tablecell">
            <text:p text:style-name="tablealignleft"> EPSG Cod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Projection's EPSG code, if it has one, or -1 otherwi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