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all_regions_info"/><text:bookmark-start text:name="__RefHeading___get_all_regions_info_1"/><text:bookmark-start text:name="get_all_regions_info"/>Get All Regions Info<text:bookmark-end text:name="__RefHeading___get_all_regions_info_1"/><text:bookmark-end text:name="get_all_regions_info"/></text:h>
      <text:h text:style-name="Heading_20_4" text:outline-level="4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with the boundaries of every region held by a region manager, one row per region.</text:p>
      <text:h text:style-name="Heading_20_4" text:outline-level="4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4" text:outline-level="4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 Manager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</text:p>
          </table:table-cell>
          <table:table-cell office:value-type="string" table:style-name="tablecell">
            <text:p text:style-name="tablealignleft"> Provided automatically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csr.ufmg.br/dokuwiki/doku.php?id=region_manager" text:style-name="Internet_20_link" text:visited-style-name="Visited_20_Internet_20_Link">Region Manager</text:a>, <text:a xlink:type="simple" xlink:href="https://www.csr.ufmg.br/dokuwiki/doku.php?id=region" text:style-name="Internet_20_link" text:visited-style-name="Visited_20_Internet_20_Link">Region</text:a>, or <text:a xlink:type="simple" xlink:href="https://www.csr.ufmg.br/dokuwiki/doku.php?id=for_each_region" text:style-name="Internet_20_link" text:visited-style-name="Visited_20_Internet_20_Link">For Each Region</text:a> container, this port connects to that container's region manager automatically. </text:p>
          </table:table-cell>
        </table:table-row>
      </table:table>
      <text:h text:style-name="Heading_20_4" text:outline-level="4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s Info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</text:p>
          </table:table-cell>
          <table:table-cell office:value-type="string" table:style-name="tablecell">
            <text:p text:style-name="tablealignleft"> Table with one row per region, with the columns Region Id (key), Region Lines, Region Columns, Region Top Y Coordinate, Region Left X Coordinate, Region Bottom Y Coordinate, and Region Right X Coordinate — the number of lines and columns of the region's map, and the coordinates of its top, left, bottom, and right boundaries. </text:p>
          </table:table-cell>
        </table:table-row>
      </table:table>
      <text:h text:style-name="Heading_20_4" text:outline-level="4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Region</text:a></text:p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4" text:outline-level="4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AllRegions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all_regions_info</dc:title>
  </office:meta>
</office:document-meta>
</file>