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category"/><text:bookmark-start text:name="__RefHeading___for_each_category_1"/><text:bookmark-start text:name="for_each_category"/>For Each Category<text:bookmark-end text:name="__RefHeading___for_each_category_1"/><text:bookmark-end text:name="for_each_categor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executes the functors it contains once for every class or category present in a categorical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the contained functors are executed f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ategory being processed in the current execution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s for different categories can run simultaneously when there is no dependency between them.</text:p>
      <text:p text:style-name="Text_20_body">When Map has zero categories and a result produced by the contained functors is used outside the container, connect a matching <text:a xlink:type="simple" xlink:href="https://www.csr.ufmg.br/dokuwiki/doku.php?id=functor_list#junction" text:style-name="Internet_20_link" text:visited-style-name="Visited_20_Internet_20_Link">junction</text:a> after the container, so a value still reaches the rest of the model if there are no categories to process.</text:p>
      <text:p text:style-name="Text_20_body">See Lesson 14, “Using For Each Category and Region Manager,” for a practical example of this functo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Category</text:p>
      <text:h text:style-name="Heading_20_2" text:outline-level="2"><text:bookmark-start text:name="__RefHeading___usage_examples_10"/><text:bookmark-start text:name="usage_examples"/>Usage examples<text:bookmark-end text:name="__RefHeading___usage_examples_10"/><text:bookmark-end text:name="usage_examples"/></text:h>
      <text:p text:style-name="Text_20_body">See practical examples of this functor in <text:a xlink:type="simple" xlink:href="https://www.csr.ufmg.br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category</dc:title>
  </office:meta>
</office:document-meta>
</file>