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ract_runtime_statistics"/><text:bookmark-start text:name="__RefHeading___extract_runtime_statistics_1"/><text:bookmark-start text:name="extract_runtime_statistics"/>Extract Runtime Statistics<text:bookmark-end text:name="__RefHeading___extract_runtime_statistics_1"/><text:bookmark-end text:name="extract_runtime_statistics"/></text:h>
      <text:h text:style-name="Heading_20_4" text:outline-level="4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xecutes the contained functors and extracts information about their execution. The following items are calculated:</text:p>
      <text:list text:style-name="Numbering_20_1" text:continue-numbering="false">
        <text:list-item>
          <text:p text:style-name="LastListParagraph_Numbering_20_1_Content_First"> Number of elapsed seconds spent executing the contained functors.</text:p>
        </text:list-item>
      </text:list>
      <text:h text:style-name="Heading_20_4" text:outline-level="4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4" text:outline-level="4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4" text:outline-level="4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attributes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 Type</text:a> </text:p>
          </table:table-cell>
          <table:table-cell office:value-type="string" table:style-name="tablecell">
            <text:p text:style-name="tablealignleft"> Table containing the extracted information. </text:p>
          </table:table-cell>
        </table:table-row>
      </table:table>
      <text:h text:style-name="Heading_20_4" text:outline-level="4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tools" text:style-name="Internet_20_link" text:visited-style-name="Visited_20_Internet_20_Link">Tools</text:a></text:p>
      <text:h text:style-name="Heading_20_4" text:outline-level="4"><text:bookmark-start text:name="__RefHeading___notes_7"/><text:bookmark-start text:name="notes"/>Notes<text:bookmark-end text:name="__RefHeading___notes_7"/><text:bookmark-end text:name="notes"/></text:h>
      <text:list text:style-name="List_20_1" text:continue-numbering="false">
        <text:list-item>
          <text:p text:style-name="LastListParagraph_List_20_1_Content_First"> The output table is keyed by an integer attribute code. Currently only attribute 1 is populated, holding the number of seconds spent running the contained functors.</text:p>
        </text:list-item>
      </text:list>
      <text:h text:style-name="Heading_20_4" text:outline-level="4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ExtractRuntimeStatistic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ract_runtime_statistics</dc:title>
  </office:meta>
</office:document-meta>
</file>