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ander"/><text:bookmark-start text:name="__RefHeading___expander_1"/><text:bookmark-start text:name="expander"/>Expander<text:bookmark-end text:name="__RefHeading___expander_1"/><text:bookmark-end text:name="expand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pands or contracts previous patches of a certain class or categor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www.csr.ufmg.br/dokuwiki/doku.php?id=change_matrix_type" text:style-name="Internet_20_link" text:visited-style-name="Visited_20_Internet_20_Link">Change Matrix Type</text:a>  </text:p>
          </table:table-cell>
          <table:table-cell office:value-type="string" table:style-name="tablecell">
            <text:p text:style-name="tablealignleft"> Matrix of quantity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www.csr.ufmg.br/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Increase the patch size for a less-fragmented landscape. Increase the patch size variance for a more diverse landscape, and set isometry greater than one for more isometric patches. Typically, the isometry defines the aggregation level of a patch: assuming that v is the current isometry value, 0&lt;v&lt;1 forces disaggregation, v&gt;1 forces aggregation, and v=1 is ignored. The mean patch size and the variance define the size of the patches that will be added to existing on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lines of the neighbor search window.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columns of the neighbor search window. Patches can be created in a diffuse way by increasing the neighbor search window to values greater than 3 for lines and columns; a 3×3 window corresponds to the Moore neighborhood.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A multiple of the quantity of cells to be changed, used to size the vector where cells are ranked for the subsequent draw. Prune Factor multiplies the expected number of cells to be changed to set the quantity of possible cells, based on their spatial probability, that take part in the selection mechanism of new patch nuclei. Increasing this value increases the stochasticity of the selection of patch pivot cells. This is an advanced port.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www.csr.ufmg.br/dokuwiki/doku.php?id=change_matrix_type" text:style-name="Internet_20_link" text:visited-style-name="Visited_20_Internet_20_Link">Change Matrix Type</text:a>  </text:p>
          </table:table-cell>
          <table:table-cell office:value-type="string" table:style-name="tablecell">
            <text:p text:style-name="tablealignleft"> Matrix of the quantity of changes that remain for each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s transition engine relies on two complementary local cellular-automaton rules to select which cells change: Expander and Patcher. The first process is dedicated only to the expansion or contraction of existing patches of a class, and is called Expander. The second process forms brand-new patches through a seeding mechanism, and is called Patcher.</text:p>
      <text:p text:style-name="Text_20_body">Patch isometry is a number varying from 0 to 2. Patches assume a more isometric form as this number increases.</text:p>
      <text:p text:style-name="Text_20_body">The size of new patches and expansion fringes is set according to a lognormal probability distribution, so the mean and variance of the patch sizes to be formed must be specified.</text:p>
      <text:p text:style-name="Text_20_body">Probabilities carries one spatial-probability layer per transition, named <text:span text:style-name="Source_20_Text">probability_i_to_j</text:span>, where i and j are the origin and destination categories of the transitio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pander</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pander</dc:title>
  </office:meta>
</office:document-meta>
</file>