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op_map_to_extents"/><text:bookmark-start text:name="__RefHeading___crop_map_to_extents_1"/><text:bookmark-start text:name="crop_map_to_extents"/>Crop Map To Extents<text:bookmark-end text:name="__RefHeading___crop_map_to_extents_1"/><text:bookmark-end text:name="crop_map_to_exte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ops an input map to a rectangular window defined by the coordinates of two opposite corners, expressed in the map's projection. The window can be specified using either pair of opposite corners; the functor determines the correct bounding box regardless of which two corners are given. The cropping is applied to every layer of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Input map to be cropped.  </text:p>
          </table:table-cell>
        </table:table-row>
        <table:table-row>
          <table:table-cell office:value-type="string" table:style-name="tablecell">
            <text:p text:style-name="tablealignleft"> First Window Coordinate X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first corner of the crop window, in the map's projection units. Must lie within the map's extent.  </text:p>
          </table:table-cell>
        </table:table-row>
        <table:table-row>
          <table:table-cell office:value-type="string" table:style-name="tablecell">
            <text:p text:style-name="tablealignleft"> First Window Coordinate Y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first corner of the crop window, in the map's projection units. Must lie within the map's extent.  </text:p>
          </table:table-cell>
        </table:table-row>
        <table:table-row>
          <table:table-cell office:value-type="string" table:style-name="tablecell">
            <text:p text:style-name="tablealignleft"> Second Window Coordinate X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second, opposite corner of the crop window, in the map's projection units. Must lie within the map's extent.  </text:p>
          </table:table-cell>
        </table:table-row>
        <table:table-row>
          <table:table-cell office:value-type="string" table:style-name="tablecell">
            <text:p text:style-name="tablealignleft"> Second Window Coordinate Y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second, opposite corner of the crop window, in the map's projection units. Must lie within the map's exte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Cropped map, corresponding to the defined window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cropping window can be defined by any two opposite corners; this functor determines the correct bounding box regardless of which corners are given (for example, upper-left and lower-right, or upper-right and lower-left).</text:p>
      <text:p text:style-name="Text_20_body">If Map has multiple layers, the cropping is applied to every layer.</text:p>
      <text:p text:style-name="Text_20_body">Raises an error if any of the four window coordinates falls outside the extent of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opMapToExt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op_map_to_extents</dc:title>
  </office:meta>
</office:document-meta>
</file>