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kml"/><text:bookmark-start text:name="__RefHeading___create_kml_1"/><text:bookmark-start text:name="create_kml"/>Create Kml<text:bookmark-end text:name="__RefHeading___create_kml_1"/><text:bookmark-end text:name="create_km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a kml from a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</text:p>
          </table:table-cell>
          <table:table-cell office:value-type="string" table:style-name="tablecell">
            <text:p text:style-name="tablealignleft"> Any map fil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</text:p>
          </table:table-cell>
        </table:table-row>
        <table:table-row>
          <table:table-cell office:value-type="string" table:style-name="tablecell">
            <text:p text:style-name="tablealignleft"> Use Full Precision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</text:a> </text:p>
          </table:table-cell>
          <table:table-cell office:value-type="string" table:style-name="tablecell">
            <text:p text:style-name="tablealignleft"> Select this option if output map should use the largest possible Cell Type, to prevent precision errors when the sum is potentially bigger than Input map Cell Type limits.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Resulting integral map.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<text:a xlink:type="simple" xlink:href="https://www.csr.ufmg.br/dokuwiki/doku.php?id=keyhole_markup_language_kml" text:style-name="Internet_20_link" text:visited-style-name="Visited_20_Internet_20_Link">Keyhole Markup Language (KML)</text:a> is an XML notation for expressing geographic annotation and visualization within two-dimensional maps and three-dimensional Earth browsers. KML was developed for use with Google Earth, which was originally named Keyhole Earth Viewer.</text:p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Integr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kml</dc:title>
  </office:meta>
</office:document-meta>
</file>