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lor_palette"/><text:bookmark-start text:name="__RefHeading___color_palette_1"/><text:bookmark-start text:name="color_palette"/>Color Palette<text:bookmark-end text:name="__RefHeading___color_palette_1"/><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h text:style-name="Heading_20_2" text:outline-level="2"><text:bookmark-start text:name="__RefHeading___changing_colors_individually_2"/><text:bookmark-start text:name="changing_colors_individually"/>Changing colors individually<text:bookmark-end text:name="__RefHeading___changing_colors_individually_2"/><text:bookmark-end text:name="changing_colors_individually"/></text:h>
      <text:p text:style-name="Text_20_body"><draw:frame draw:style-name="media" draw:name="0" text:anchor-type="as-char" draw:z-index="0" svg:width="1.0583333333333cm" svg:height="0.76729166666667cm"><draw:image xlink:href="Pictures/c0d61931e43e00032b9044e621f1d86d.png" xlink:type="simple" xlink:show="embed" xlink:actuate="onLoad"/></draw:frame> Each color can be changed individually, by clicking on its square. You can also check color index value by hovering your cursor over the color square. <draw:frame draw:style-name="media" draw:name="1" text:anchor-type="as-char" draw:z-index="1"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www.csr.ufmg.br/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before editing the colors for specific cell values.</text:p>
          </table:table-cell>
        </table:table-row>
      </table:table>
      <text:h text:style-name="Heading_20_2" text:outline-level="2"><text:bookmark-start text:name="__RefHeading___generated_palette_3"/><text:bookmark-start text:name="generated_palette"/>Generated palette<text:bookmark-end text:name="__RefHeading___generated_palette_3"/><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3" text:anchor-type="as-char" draw:z-index="3"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4"/><text:bookmark-start text:name="saving_your_work"/>Saving your work<text:bookmark-end text:name="__RefHeading___saving_your_work_4"/><text:bookmark-end text:name="saving_your_work"/></text:h>
      <text:p text:style-name="Text_20_body">Keep in mind that palettes are not saved until the user chooses to do so. If you made any mistake, you can just hit “cancel” and try again. If you hit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 in predefined palettes only affect his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Documents and Settings\&lt;User Name&gt;\My Documents\Dinamica EGO\Dmps</text:span>, on Windows XP, and <text:span text:style-name="Source_20_Text">C:\Users\&lt;User Name&gt;\Documents\Dinamica EGO\Dmps</text:span>, on Windows Vista and 7.</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lor_palette</dc:title>
  </office:meta>
</office:document-meta>
</file>