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9f03b5aed5d1c314c26ef627ef66a1.png"/>
  <manifest:file-entry manifest:media-type="image/png" manifest:full-path="Pictures/ca7fcefb347d294dab8a590d6aa0ed3d.png"/>
  <manifest:file-entry manifest:media-type="image/png" manifest:full-path="Pictures/5bd4083f6e07ed43dcdaba569e3a3b41.png"/>
  <manifest:file-entry manifest:media-type="image/png" manifest:full-path="Pictures/5d5b413120ae7dda22d8d3305d5e661f.png"/>
  <manifest:file-entry manifest:media-type="image/png" manifest:full-path="Pictures/d7b86908606e06826d4b94ec711b94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rexpression"/><text:bookmark-start text:name="__RefHeading___calculate_r_expression_1"/><text:bookmark-start text:name="calculate_r_expression"/>Calculate R Expression<text:bookmark-end text:name="__RefHeading___calculate_r_expression_1"/><text:bookmark-end text:name="calculate_r_expression"/></text:h>
      <text:p text:style-name="Text_20_body">The functor 'Calculate R Expression' allows Dinamica EGO to call R externally and process the script outputs as if they were
part Dinamica itself. </text:p>
      <text:h text:style-name="Heading_20_1" text:outline-level="1"><text:bookmark-start text:name="__RefHeading___setup_2"/><text:bookmark-start text:name="setup"/>Setup<text:bookmark-end text:name="__RefHeading___setup_2"/><text:bookmark-end text:name="setup"/></text:h>
      <text:p text:style-name="Text_20_body">There are two ways to setup the 'Calculate R Expression' functor:<text:line-break/>
<text:line-break/></text:p>
      <text:h text:style-name="Heading_20_4" text:outline-level="4"><text:bookmark-start text:name="__RefHeading___r_plugin_3"/><text:bookmark-start text:name="r_plugin"/>R Plugin<text:bookmark-end text:name="__RefHeading___r_plugin_3"/><text:bookmark-end text:name="r_plugin"/></text:h>
      <text:p text:style-name="Text_20_body">There is a plugin that contains everything needed to wrap R scripts inside Dinamica EGO, just extract <text:a xlink:type="simple" xlink:href="http://csr.ufmg.br/~romulo/R.7z" text:style-name="Internet_20_link" text:visited-style-name="Visited_20_Internet_20_Link">this file</text:a>
 to your Dinamica EGO installation folder (usually c:\Program Files\Dinamica EGO) and you will be good to go.<text:line-break/>
<text:line-break/></text:p>
      <text:h text:style-name="Heading_20_4" text:outline-level="4"><text:bookmark-start text:name="__RefHeading___local_r_installation_4"/><text:bookmark-start text:name="local_r_installation"/>Local R Installation<text:bookmark-end text:name="__RefHeading___local_r_installation_4"/><text:bookmark-end text:name="local_r_installation"/></text:h>
      <text:p text:style-name="Text_20_body">Users can specify a local R installation to be used for execution, the pre requisites are:<text:line-break/></text:p>
      <text:list text:style-name="Numbering_20_1" text:continue-numbering="false">
        <text:list-item>
          <text:p text:style-name="Numbering_20_1_Content_First"> R needs to be at least at the <text:span text:style-name="Strong_20_Emphasis">3.3.1</text:span> version.</text:p>
        </text:list-item>
        <text:list-item>
          <text:p text:style-name="Numbering_20_1_Content"> <text:span text:style-name="Strong_20_Emphasis">Rscript.exe</text:span> must be valid and located at the 'installation folder\\bin' sub-folder.</text:p>
        </text:list-item>
        <text:list-item>
          <text:p text:style-name="Numbering_20_1_Content_Last"> <text:a xlink:type="simple" xlink:href="https://www.csr.ufmg.br/dokuwiki/doku.php?id=externalcommunication" text:style-name="Internet_20_link" text:visited-style-name="Visited_20_Internet_20_Link">Dinamica package</text:a> for R must be installed and at the latest version.</text:p>
        </text:list-item>
      </text:list>
      <text:p text:style-name="Text_20_body">To specify your custom R installation, go to Tools -&gt; Options -&gt; External Comm tab and select 'Use alternative R installation for Calculate R Expression':
<draw:frame draw:style-name="media" draw:name="0" text:anchor-type="as-char" draw:z-index="0" svg:width="13.255625cm" svg:height="2.8839583333333cm"><draw:image xlink:href="Pictures/d29f03b5aed5d1c314c26ef627ef66a1.png" xlink:type="simple" xlink:show="embed" xlink:actuate="onLoad"/></draw:frame>
<text:line-break/>
<text:line-break/></text:p>
      <text:h text:style-name="Heading_20_1" text:outline-level="1"><text:bookmark-start text:name="__RefHeading___usage_5"/><text:bookmark-start text:name="usage"/>Usage<text:bookmark-end text:name="__RefHeading___usage_5"/><text:bookmark-end text:name="usage"/></text:h>
      <text:p text:style-name="Text_20_body">The functor is available under the 'External Communication' tab at the library.<text:line-break/>
<text:line-break/>
<text:line-break/></text:p>
      <text:h text:style-name="Heading_20_4" text:outline-level="4"><text:bookmark-start text:name="__RefHeading___inputs_6"/><text:bookmark-start text:name="inputs"/>Inputs<text:bookmark-end text:name="__RefHeading___inputs_6"/><text:bookmark-end text:name="inputs"/></text:h>
      <text:p text:style-name="Text_20_body">To pass input parameters from Dinamica EGO to R, hooks must be placed to collect data. You can use the 'Create a hook' button on
the selected functor bar or drag the hooks individually.<text:line-break/>
The valid hook types are:</text:p>
      <text:list text:style-name="List_20_1" text:continue-numbering="false">
        <text:list-item>
          <text:p text:style-name="List_20_1_Content_First"> Number Table (will be passed as a list containing two named members, 'Keys' and 'Values' - only <text:span text:style-name="Strong_20_Emphasis">LookupTable</text:span>'s are supported at this time)</text:p>
        </text:list-item>
        <text:list-item>
          <text:p text:style-name="List_20_1_Content"> Number Value</text:p>
        </text:list-item>
        <text:list-item>
          <text:p text:style-name="List_20_1_Content_Last"> Number String</text:p>
        </text:list-item>
      </text:list>
      <text:p text:style-name="Text_20_body">To access the passed inputs on your R script, follow Dinamica EGO naming conventions and use <text:span text:style-name="Strong_20_Emphasis">t[0-99]</text:span>, <text:span text:style-name="Strong_20_Emphasis">v[0-99]</text:span>, <text:span text:style-name="Strong_20_Emphasis">s[0-99]</text:span> for each type respectively. For example:<text:line-break/></text:p>
      <text:p text:style-name="Preformatted_20_Text"># Will store the 5th key from the passed LookupTable in the variable 'testing'<text:line-break/>testing &lt;- t1$Keys[ 5 ];<text:line-break/><text:line-break/># Store the second passed String.<text:line-break/>secondString &lt;- s2;<text:line-break/><text:line-break/># Store the 10th passed Value.<text:line-break/>tempNumber &lt;- v10;</text:p>
      <text:p text:style-name="Text_20_body"><text:line-break/>
<text:line-break/></text:p>
      <text:h text:style-name="Heading_20_4" text:outline-level="4"><text:bookmark-start text:name="__RefHeading___outputs_7"/><text:bookmark-start text:name="outputs"/>Outputs<text:bookmark-end text:name="__RefHeading___outputs_7"/><text:bookmark-end text:name="outputs"/></text:h>
      <text:p text:style-name="Text_20_body">To output data back to Dinamica EGO, the user must call a set of functions designed for this functionality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unction name           </text:p>
          </table:table-cell>
          <table:table-cell office:value-type="string" table:style-name="tableheader">
            <text:p text:style-name="Table_20_Heading"> Output Data Type                   </text:p>
          </table:table-cell>
          <table:table-cell office:value-type="string" table:style-name="tableheader">
            <text:p text:style-name="Table_20_Heading"> Usage Example                                       </text:p>
          </table:table-cell>
        </table:table-row>
        <table:table-row>
          <table:table-cell office:value-type="string" table:style-name="tablecell">
            <text:p text:style-name="tablealignleft"> outputDouble()          </text:p>
          </table:table-cell>
          <table:table-cell office:value-type="string" table:style-name="tablecell">
            <text:p text:style-name="tablealignleft"> Real                               </text:p>
          </table:table-cell>
          <table:table-cell office:value-type="string" table:style-name="tablecell">
            <text:p text:style-name="tablealignleft"> outputDouble( “myDouble”, 3.14 )                    </text:p>
          </table:table-cell>
        </table:table-row>
        <table:table-row>
          <table:table-cell office:value-type="string" table:style-name="tablecell">
            <text:p text:style-name="tablealignleft"> outputNumberVector()    </text:p>
          </table:table-cell>
          <table:table-cell office:value-type="string" table:style-name="tablecell">
            <text:p text:style-name="tablealignleft"> Tuple                              </text:p>
          </table:table-cell>
          <table:table-cell office:value-type="string" table:style-name="tablecell">
            <text:p text:style-name="tablealignleft"> outputNumberVector( “myTuple”, c(1:10) )            </text:p>
          </table:table-cell>
        </table:table-row>
        <table:table-row>
          <table:table-cell office:value-type="string" table:style-name="tablecell">
            <text:p text:style-name="tablealignleft"> outputString()          </text:p>
          </table:table-cell>
          <table:table-cell office:value-type="string" table:style-name="tablecell">
            <text:p text:style-name="tablealignleft"> String                             </text:p>
          </table:table-cell>
          <table:table-cell office:value-type="string" table:style-name="tablecell">
            <text:p text:style-name="tablealignleft"> outputString( “myString”, “This is a string” )      </text:p>
          </table:table-cell>
        </table:table-row>
        <table:table-row>
          <table:table-cell office:value-type="string" table:style-name="tablecell">
            <text:p text:style-name="tablealignleft"> outputLookupTable()     </text:p>
          </table:table-cell>
          <table:table-cell office:value-type="string" table:style-name="tablecell">
            <text:p text:style-name="tablealignleft"> LookupTable                        </text:p>
          </table:table-cell>
          <table:table-cell office:value-type="string" table:style-name="tablecell">
            <text:p text:style-name="tablealignleft"> outputLookupTable( “myLUT”, c(1:10), c(1:10) * 10 ) </text:p>
          </table:table-cell>
        </table:table-row>
      </table:table>
      <text:p text:style-name="Text_20_body">In the examples above, data was constructed inside the calling functions. You can also specify variables as parameters. 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ll output functions require an identifier as the first parameter, that's the name Dinamica uses for retrieving the correct data.</text:p>
          </table:table-cell>
        </table:table-row>
      </table:table>
      <text:p text:style-name="Text_20_body"><text:line-break/>
Keep in mind:<text:line-break/></text:p>
      <text:list text:style-name="List_20_1" text:continue-numbering="false">
        <text:list-item>
          <text:p text:style-name="List_20_1_Content_First"> You can pass any kind of numeric value on the outputDouble function.</text:p>
        </text:list-item>
        <text:list-item>
          <text:p text:style-name="List_20_1_Content"> Collections of numbers are valid Number Vector's.</text:p>
        </text:list-item>
        <text:list-item>
          <text:p text:style-name="List_20_1_Content_Last"> A LookupTable requires <text:span text:style-name="Strong_20_Emphasis">2</text:span> number vectors, one for the Keys and another for the Values. Both vectors must have the same number of elements.</text:p>
        </text:list-item>
      </text:list>
      <text:p text:style-name="Text_20_body"><text:line-break/>
<text:line-break/></text:p>
      <text:h text:style-name="Heading_20_1" text:outline-level="1"><text:bookmark-start text:name="__RefHeading___example_scripts_8"/><text:bookmark-start text:name="example_scripts"/>Example Scripts<text:bookmark-end text:name="__RefHeading___example_scripts_8"/><text:bookmark-end text:name="example_scripts"/></text:h>
      <text:p text:style-name="Text_20_body"><text:line-break/></text:p>
      <text:h text:style-name="Heading_20_4" text:outline-level="4"><text:bookmark-start text:name="__RefHeading___multiply_each_value_of_the_passed_lookuptable_by_itself_9"/><text:bookmark-start text:name="multiply_each_value_of_the_passed_lookuptable_by_itself"/>Multiply each value of the passed LookupTable by itself.<text:bookmark-end text:name="__RefHeading___multiply_each_value_of_the_passed_lookuptable_by_itself_9"/><text:bookmark-end text:name="multiply_each_value_of_the_passed_lookuptable_by_itself"/></text:h>
      <text:p text:style-name="Text_20_body"><draw:frame draw:style-name="mediacenter" draw:name="2" text:anchor-type="paragraph" draw:z-index="2" svg:width="16.430625cm" svg:height="7.223125cm"><draw:image xlink:href="Pictures/5bd4083f6e07ed43dcdaba569e3a3b41.png" xlink:type="simple" xlink:show="embed" xlink:actuate="onLoad"/></draw:frame>
Expression:</text:p>
      <text:p text:style-name="Preformatted_20_Text">for ( i in 1:length( t1$Values ) ) {<text:line-break/><text:s text:c="2"/>tempValue &lt;- t1$Values[ i ];<text:line-break/><text:s text:c="2"/>t1$Values[ i ] = tempValue * tempValue;<text:line-break/>}<text:line-break/><text:line-break/>outputLookupTable( "poweredTable", t1$Keys, t1$Values );</text:p>
      <text:p text:style-name="Text_20_body"><text:line-break/>
<text:line-break/></text:p>
      <text:h text:style-name="Heading_20_4" text:outline-level="4"><text:bookmark-start text:name="__RefHeading___extract_the_mean_of_passed_lookuptable_values_10"/><text:bookmark-start text:name="extract_the_mean_of_passed_lookuptable_values"/>Extract the mean of passed LookupTable values.<text:bookmark-end text:name="__RefHeading___extract_the_mean_of_passed_lookuptable_values_10"/><text:bookmark-end text:name="extract_the_mean_of_passed_lookuptable_values"/></text:h>
      <text:p text:style-name="Text_20_body"><draw:frame draw:style-name="mediacenter" draw:name="3" text:anchor-type="paragraph" draw:z-index="3" svg:width="14.790208333333cm" svg:height="7.0908333333333cm"><draw:image xlink:href="Pictures/5d5b413120ae7dda22d8d3305d5e661f.png" xlink:type="simple" xlink:show="embed" xlink:actuate="onLoad"/></draw:frame>
Expression:</text:p>
      <text:p text:style-name="Preformatted_20_Text">tableMean &lt;- mean( t1$Values );<text:line-break/>print( paste( "Mean is", tableMean ) );<text:line-break/>outputDouble( "mean", tableMean );</text:p>
      <text:p text:style-name="Text_20_body">Noticed the <text:span text:style-name="Strong_20_Emphasis">print()</text:span> statement? Dinamica EGO's Message Log will show output messages from the R script.
<text:line-break/>
<text:line-break/></text:p>
      <text:h text:style-name="Heading_20_4" text:outline-level="4"><text:bookmark-start text:name="__RefHeading___plot_passed_lookuptable_to_an_image_on_the_path_specified_by_passed_string_11"/><text:bookmark-start text:name="plot_passed_lookuptable_to_an_image_on_the_path_specified_by_passed_string"/>Plot passed LookupTable to an image on the path specified by passed String<text:bookmark-end text:name="__RefHeading___plot_passed_lookuptable_to_an_image_on_the_path_specified_by_passed_string_11"/><text:bookmark-end text:name="plot_passed_lookuptable_to_an_image_on_the_path_specified_by_passed_string"/></text:h>
      <text:p text:style-name="Text_20_body"><draw:frame draw:style-name="mediacenter" draw:name="4" text:anchor-type="paragraph" draw:z-index="4" svg:width="13.440833333333cm" svg:height="9.128125cm"><draw:image xlink:href="Pictures/d7b86908606e06826d4b94ec711b94c9.png" xlink:type="simple" xlink:show="embed" xlink:actuate="onLoad"/></draw:frame>
Expression:</text:p>
      <text:p text:style-name="Preformatted_20_Text">outputFile<text:s text:c="2"/>&lt;- s1;<text:line-break/>print( paste( "Plotting to", outputFile ) );<text:line-break/>jpeg( outputFile, quality=100 );<text:line-break/>plot( t1 );<text:line-break/>dev.off(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rexpression</dc:title>
  </office:meta>
</office:document-meta>
</file>