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categorical_map2"/><text:bookmark-start text:name="__RefHeading___calculate_categorical_map2_1"/><text:bookmark-start text:name="calculate_categorical_map2"/>Calculate Categorical Map2<text:bookmark-end text:name="__RefHeading___calculate_categorical_map2_1"/><text:bookmark-end text:name="calculate_categorical_map2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text:span text:style-name="Strong_20_Emphasis">This functor is deprecated.</text:span> It computes a new categorical raster map by evaluating an algebraic or logical expression independently for every cell of the output map, in exactly the same way as <text:a xlink:type="simple" xlink:href="https://www.csr.ufmg.br/dokuwiki/doku.php?id=calculate_categorical_map" text:style-name="Internet_20_link" text:visited-style-name="Visited_20_Internet_20_Link">Calculate Categorical Map</text:a>. It is kept only so that older models built with it continue to load and run; new models should use <text:a xlink:type="simple" xlink:href="https://www.csr.ufmg.br/dokuwiki/doku.php?id=calculate_categorical_map" text:style-name="Internet_20_link" text:visited-style-name="Visited_20_Internet_20_Link">Calculate Categorical Map</text:a> instea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xpression  </text:p>
          </table:table-cell>
          <table:table-cell office:value-type="string" table:style-name="tablecell">
            <text:p text:style-name="tablealignleft"> <text:a xlink:type="simple" xlink:href="https://www.csr.ufmg.br/dokuwiki/doku.php?id=image_expression_type" text:style-name="Internet_20_link" text:visited-style-name="Visited_20_Internet_20_Link">Image Expression Type</text:a>  </text:p>
          </table:table-cell>
          <table:table-cell office:value-type="string" table:style-name="tablecell">
            <text:p text:style-name="tablealignleft"> Algebraic or logical formula used to compute each output cell's category code. Must be enclosed in square brackets <text:span text:style-name="Source_20_Text">[ ]</text:span> in EGO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www.csr.ufmg.br/dokuwiki/doku.php?id=cell_type_type" text:style-name="Internet_20_link" text:visited-style-name="Visited_20_Internet_20_Link">Cell Type Type</text:a>  </text:p>
          </table:table-cell>
          <table:table-cell office:value-type="string" table:style-name="tablecell">
            <text:p text:style-name="tablealignleft"> Data type for each output cell.  </text:p>
          </table:table-cell>
          <table:table-cell office:value-type="string" table:style-name="tablecell">
            <text:p text:style-name="tablealignleft"> Signed 32 Bit Integer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www.csr.ufmg.br/dokuwiki/doku.php?id=null_value_type" text:style-name="Internet_20_link" text:visited-style-name="Visited_20_Internet_20_Link">Null Value Type</text:a>  </text:p>
          </table:table-cell>
          <table:table-cell office:value-type="string" table:style-name="tablecell">
            <text:p text:style-name="tablealignleft"> Sentinel value representing “no data” in the output.  </text:p>
          </table:table-cell>
          <table:table-cell office:value-type="string" table:style-name="tablecell">
            <text:p text:style-name="tablealignleft"> .default 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www.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only non-null cells are stored, saving memory at the expense of random-access speed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Result Format 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Reference map whose spatial format (extent, resolution, projection) is applied to the output; its category information, if any, is ignor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Computed categorical output map. Its dimensions come from the connected input maps, or from Result Format when give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Behaves identically to <text:a xlink:type="simple" xlink:href="https://www.csr.ufmg.br/dokuwiki/doku.php?id=calculate_categorical_map" text:style-name="Internet_20_link" text:visited-style-name="Visited_20_Internet_20_Link">Calculate Categorical Map</text:a> in every respect except its internal name; see that functor's Notes for the hook mechanism, image virtualization, and null-value handling that both share.</text:p>
      <text:p text:style-name="Text_20_body">This functor is obsolete and is retained only for backward compatibility with existing model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ulateCategoricalMap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categorical_map2</dc:title>
  </office:meta>
</office:document-meta>
</file>