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"/><text:bookmark-start text:name="__RefHeading___calc_histogram_1"/><text:bookmark-start text:name="calc_histogram"/>Calc Histogram<text:bookmark-end text:name="__RefHeading___calc_histogram_1"/><text:bookmark-end text:name="calc_histogra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histogram from a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terval Width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Width of each histogram interval (bin)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umulativ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calculated histogram is cumulative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lativ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values in the histogram are normalized by the total number of occurrence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Histogram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calculated histogram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map's first layer is used to build the histogram.</text:p>
      <text:p text:style-name="Text_20_body">Each key in the output table is the lower bound of an interval, obtained by rounding the corresponding cell value down to the nearest multiple of Interval Width; the associated value is the count of cells falling in that interval (or, if Relative is true, that count divided by the total number of non-null cells). Because of this rounding, the lowest and highest keys in the resulting table can fall outside the range of values actually present in Map.</text:p>
      <text:p text:style-name="Text_20_body">Setting both Cumulative and Relative produces a histogram of cumulative relative frequencies.</text:p>
      <text:p text:style-name="Text_20_body">Raises an error if Interval Width is not greater than 0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Hist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</dc:title>
  </office:meta>
</office:document-meta>
</file>