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distance_map"/><text:bookmark-start text:name="__RefHeading___calc_distance_map_1"/><text:bookmark-start text:name="calc_distance_map"/>Calc Distance Map<text:bookmark-end text:name="__RefHeading___calc_distance_map_1"/><text:bookmark-end text:name="calc_distanc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map representing the Euclidean distance, in meters, from every cell to the nearest cell belonging to each of a set of given categor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ategorical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 for which distances are calculated. A null cell in this map produces a null cell at the same position in the distance map.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www.csr.ufmg.br/dokuwiki/doku.php?id=int_set_type" text:style-name="Internet_20_link" text:visited-style-name="Visited_20_Internet_20_Link">Int Set Type</text:a>  </text:p>
          </table:table-cell>
          <table:table-cell office:value-type="string" table:style-name="tablecell">
            <text:p text:style-name="tablealignleft"> Categories for which distance maps are calculated. Each category produces a layer named “distance_to_i”, where i is the category's value in Categorical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distance map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distance map.  </text:p>
          </table:table-cell>
          <table:table-cell office:value-type="string" table:style-name="tablecell">
            <text:p text:style-name="tablealignleft"> -2147483648  </text:p>
          </table:table-cell>
        </table:table-row>
        <table:table-row>
          <table:table-cell office:value-type="string" table:style-name="tablecell">
            <text:p text:style-name="tablealignleft"> Truncate Distance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 distance exceeding the largest value representable in the output map is truncated to that largest value instead of reporting an error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Distance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distances, in meters, with the same dimensions as Categorical Map, and one layer per category in Catego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Categories is empty, or if the only category given corresponds to Categorical Map's null value.</text:p>
      <text:p text:style-name="Text_20_body">Raises an error if Null Value is not compatible with Cell Type.</text:p>
      <text:p text:style-name="Text_20_body">Reports a warning if Cell Type could degrade performanc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Distance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csr.ufmg.br/dokuwiki/doku.php?id=lesson_18" text:style-name="Internet_20_link" text:visited-style-name="Visited_20_Internet_20_Link">Lesson 18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distance_map</dc:title>
  </office:meta>
</office:document-meta>
</file>