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olean_value"/><text:bookmark-start text:name="__RefHeading___bool_1"/><text:bookmark-start text:name="bool"/>Bool<text:bookmark-end text:name="__RefHeading___bool_1"/><text:bookmark-end text:name="boo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</text:p>
          </table:table-cell>
          <table:table-cell office:value-type="string" table:style-name="tablecell">
            <text:p text:style-name="tablealignleft"> Data carrier for boolea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The object is a boolea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Bo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oolean_value</dc:title>
  </office:meta>
</office:document-meta>
</file>