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71b0ca31462f23cd592bbebfd5fb9141.jpg"/>
  <manifest:file-entry manifest:media-type="image/jpeg" manifest:full-path="Pictures/56190e96aad853470dd6d58475a59443.jpg"/>
  <manifest:file-entry manifest:media-type="image/jpeg" manifest:full-path="Pictures/4e3df5291594e9f8dde669cce75c3e99.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agent_based_model:scenarios"/><text:bookmark-start text:name="__RefHeading___scenarios_1"/><text:bookmark-start text:name="scenarios"/>Scenarios<text:bookmark-end text:name="__RefHeading___scenarios_1"/><text:bookmark-end text:name="scenarios"/></text:h>
      <text:p text:style-name="Text_20_body">In this model different scenarios were represented by different landscape maps(100×100 image). The amount and distribution of the resources were modified to analyze  population dynamics  of agents , agents movement patterns, resources depletion and many other model results in different enviroments.</text:p>
      <text:h text:style-name="Heading_20_3" text:outline-level="3"><text:bookmark-start text:name="__RefHeading___hom_100_2"/><text:bookmark-start text:name="hom_100"/>Hom 100<text:bookmark-end text:name="__RefHeading___hom_100_2"/><text:bookmark-end text:name="hom_100"/></text:h>
      <text:p text:style-name="Text_20_body">- This scenario  represents a landscape where the resources are distributed equally across the space, like in a pasture, for example. In this way, every cell has the same value in this map: 100 - Summing 1000000 units of resources, average cell value: 100 -<text:line-break/></text:p>
      <text:p text:style-name="Text_20_body"><draw:frame draw:style-name="mediacenter" draw:name="0" text:anchor-type="paragraph" draw:z-index="0" svg:width="15.531041666667cm" svg:height="10.530416666667cm"><draw:image xlink:href="Pictures/71b0ca31462f23cd592bbebfd5fb9141.jpg" xlink:type="simple" xlink:show="embed" xlink:actuate="onLoad"/></draw:frame><text:line-break/></text:p>
      <text:h text:style-name="Heading_20_3" text:outline-level="3"><text:bookmark-start text:name="__RefHeading___het_100_3"/><text:bookmark-start text:name="het_100"/>Het 100<text:bookmark-end text:name="__RefHeading___het_100_3"/><text:bookmark-end text:name="het_100"/></text:h>
      <text:p text:style-name="Text_20_body"> - This scenario represents a landscape where the resources are distributed differently  across the space. There are three points with the highest concentrations of resources and this amount decreses with the distance to this points. In this way the cells have different values in this map: 0 to 147 - Summing 1000000 units of resources, average cell value: 100 <text:line-break/></text:p>
      <text:p text:style-name="Text_20_body"><draw:frame draw:style-name="mediacenter" draw:name="1" text:anchor-type="paragraph" draw:z-index="1" svg:width="15.531041666667cm" svg:height="10.530416666667cm"><draw:image xlink:href="Pictures/56190e96aad853470dd6d58475a59443.jpg" xlink:type="simple" xlink:show="embed" xlink:actuate="onLoad"/></draw:frame><text:line-break/></text:p>
      <text:h text:style-name="Heading_20_3" text:outline-level="3"><text:bookmark-start text:name="__RefHeading___het_50_4"/><text:bookmark-start text:name="het_50"/>Het 50<text:bookmark-end text:name="__RefHeading___het_50_4"/><text:bookmark-end text:name="het_50"/></text:h>
      <text:p text:style-name="Text_20_body"> - This scenario  represents a landscape where the resources are distributed differently  across the space. There are three points with the highest concentrations of resources and this amount decreses with the distance to this points. In this way the cells have different values in this map: 0 to 73 - Summing 500000 units of resources, average cell value: 50. <text:line-break/></text:p>
      <text:p text:style-name="Text_20_body"><draw:frame draw:style-name="mediacenter" draw:name="2" text:anchor-type="paragraph" draw:z-index="2" svg:width="15.531041666667cm" svg:height="10.530416666667cm"><draw:image xlink:href="Pictures/4e3df5291594e9f8dde669cce75c3e99.jpg" xlink:type="simple" xlink:show="embed" xlink:actuate="onLoad"/></draw:frame><text:line-break/></text:p>
      <text:p text:style-name="Text_20_body"><text:a xlink:type="simple" xlink:href="https://www.csr.ufmg.br/dokuwiki/doku.php?id=agent_based_model:start" text:style-name="Internet_20_link" text:visited-style-name="Visited_20_Internet_20_Link">Back to Home</text:a><text:line-break/></text:p>
      <text:p text:style-name="Text_20_body"><text:a xlink:type="simple" xlink:href="https://www.csr.ufmg.br/dokuwiki/doku.php?id=agent_based_model:results_and_conclusions" text:style-name="Internet_20_link" text:visited-style-name="Visited_20_Internet_20_Link">Next section</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agent_based_model:scenarios</dc:title>
  </office:meta>
</office:document-meta>
</file>