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results"/><text:bookmark-start text:name="__RefHeading___results_1"/><text:bookmark-start text:name="results"/>Results<text:bookmark-end text:name="__RefHeading___results_1"/><text:bookmark-end text:name="results"/></text:h>
      <text:h text:style-name="Heading_20_3" text:outline-level="3"><text:bookmark-start text:name="__RefHeading___gini_coefficient_2"/><text:bookmark-start text:name="gini_coefficient"/>GINI coefficient<text:bookmark-end text:name="__RefHeading___gini_coefficient_2"/><text:bookmark-end text:name="gini_coefficient"/></text:h>
      <text:p text:style-name="Text_20_body">It is a measure of inequality developed by the Italian statistician Corrado Gini and published in 1912. It varies from 0 to 1, where 0 corresponds to complete equality and 1 corresponds to complete inequality. In this work the inequality of the distribution of calories among rabbits is calculated at the end of each time step.</text:p>
      <text:p text:style-name="Text_20_body"> Gini coefficient proved high in heterogeneous landscapes , demonstrating unequal resource consumption among agents. In homogeneous landscapes were found low coefficient values, demonstrating an equal consumption of resources between agents. Thus, it can be concluded that the distribution of resources, quantitative or through space, affects the value of the coefficient.<text:line-break/></text:p>
      <text:p text:style-name="Text_20_body"><draw:frame draw:style-name="mediacenter" draw:name="0" text:anchor-type="paragraph" draw:z-index="0" svg:width="15.531041666667cm" svg:height="9.2604166666667cm"><draw:image xlink:href="Pictures/413c8866dbeb51625da3a9d670e174b4.jpg" xlink:type="simple" xlink:show="embed" xlink:actuate="onLoad"/></draw:frame>
Gini Coefficient in <text:a xlink:type="simple" xlink:href="https://www.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3"/><text:bookmark-start text:name="population"/>Population<text:bookmark-end text:name="__RefHeading___population_3"/><text:bookmark-end text:name="population"/></text:h>
      <text:p text:style-name="Text_20_body">The agent population stabilizes regardless of the distribution of resources in the landscape and the amount of resources consumed by each agent according to the group to which it belongs.</text:p>
      <text:p text:style-name="Text_20_body"><draw:frame draw:style-name="mediacenter" draw:name="1" text:anchor-type="paragraph" draw:z-index="1" svg:width="14.790208333333cm" svg:height="8.810625cm"><draw:image xlink:href="Pictures/0b7a702f66d7027850e8796f49053473.jpg" xlink:type="simple" xlink:show="embed" xlink:actuate="onLoad"/></draw:frame>
Number of agents in  <text:a xlink:type="simple" xlink:href="https://www.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since the first 200 rabbits die almost at the same time because of the age. Then we can see the 3 populations stabilizing in different ways.</text:p>
      <text:p text:style-name="Text_20_body"><draw:frame draw:style-name="mediacenter" draw:name="2" text:anchor-type="paragraph" draw:z-index="2" svg:width="13.943541666667cm" svg:height="7.5670833333333cm"><draw:image xlink:href="Pictures/cef5da45147d48fc308956f7833bb43c.jpg" xlink:type="simple" xlink:show="embed" xlink:actuate="onLoad"/></draw:frame>
Number of agents, using Het 100 landscape map, divided by different  <text:span text:style-name="Emphasis">Maximum absorption capacity of resources</text:span> according to the groups which each agent belongs. In this case: Type 1 (17 calories), type 2 (19 calories), type 3 (22 calories) and type 4 (25 calories).<text:line-break/>
We can see that only type 1 group, that eats much less than it needs to survive in one step, had its population extinct by starvation, considering that it had exhalted its calorie stock to survive in few steps. Type 2 group also eats less than it needs to survive in one step and has to use its stock to survive. But the depletion of its stock was not enough to cause its death by starvation before “natural” death by age. The other two groups eat more than they need to survive and accumulate calories, but the model doesn't have any rule that favors rabbits with bigger stocks of calories in the birth process. So, the population dynamic of these types are random as model's processes are probabilistic.</text:p>
      <text:p text:style-name="Text_20_body"><text:a xlink:type="simple" xlink:href="http://csr.ufmg.br/~bruno/coelhos_1.mp4" text:style-name="Internet_20_link" text:visited-style-name="Visited_20_Internet_20_Link"> Here</text:a> there is a movie produced with rabbits position maps at the end of each step of the model using Het 100 landscape map.<text:line-break/>
Through this instrument we can analyze movement patters of agents and see that, in the first steps, they move to the locations where there are greater concentration of resources.</text:p>
      <text:h text:style-name="Heading_20_3" text:outline-level="3"><text:bookmark-start text:name="__RefHeading___landscape_4"/><text:bookmark-start text:name="landscape"/>Landscape<text:bookmark-end text:name="__RefHeading___landscape_4"/><text:bookmark-end text:name="landscape"/></text:h>
      <text:p text:style-name="Text_20_body">The amount of resources available stabilizes as the population also stabilizes leading the amount of resources consumed to a dynamic equilibrium considering also that there is a resource recovery process in the model.</text:p>
      <text:p text:style-name="Text_20_body"><draw:frame draw:style-name="mediacenter" draw:name="3" text:anchor-type="paragraph" draw:z-index="3" svg:width="13.917083333333cm" svg:height="9.3133333333333cm"><draw:image xlink:href="Pictures/3d9ee472385c9d4851d32f493e3a1623.jpg" xlink:type="simple" xlink:show="embed" xlink:actuate="onLoad"/></draw:frame></text:p>
      <text:p text:style-name="Text_20_body"><text:a xlink:type="simple" xlink:href="http://csr.ufmg.br/~bruno/recursos_1.mp4" text:style-name="Internet_20_link" text:visited-style-name="Visited_20_Internet_20_Link"> Here</text:a> there is a movie produced with landscape maps at the  end of each step of the model using Het 100 landscape map. Colors closed to red represents larger amount of resources in the cell, and colors closed to blue represents smaller amount of resources.<text:line-break/>
In the landscapes with heterogeneous distribution of resources, the agents move to the locations where there are greater concentration of resources. So, this areas are deprecated first and keep recovering their resources during model steps.</text:p>
      <text:p text:style-name="Text_20_body"><text:a xlink:type="simple" xlink:href="https://www.csr.ufmg.br/dokuwiki/doku.php?id=agent_based_model:start" text:style-name="Internet_20_link" text:visited-style-name="Visited_20_Internet_20_Link">Back to Home</text:a><text:line-break/></text:p>
      <text:p text:style-name="Text_20_body"><text:a xlink:type="simple" xlink:href="https://www.csr.ufmg.br/dokuwiki/doku.php?id=agent_based_model:download_-_model_and_inputs" text:style-name="Internet_20_link" text:visited-style-name="Visited_20_Internet_20_Link">Next section</text:a></text:p>
      <text:p text:style-name="Text_20_body"><text:span text:style-name="Source_20_Text">&lt;iframe width="420" height="315" src="http://www.youtube.com/embed/_bGHgmhAFqM" frameborder="0" allowfullscreen&gt;&lt;/iframe&gt;</text:span></text:p>
      <text:p text:style-name="Text_20_body"><text:span text:style-name="Source_20_Text">&lt;iframe width="420" height="315" src="http://www.youtube.com/embed/SK80UU8QwHw?rel=0" frameborder="0" allowfullscreen&gt;&lt;/iframe&gt;</text:span></text:p>
      <text:p text:style-name="Text_20_body"><text:span text:style-name="Source_20_Text">&lt;iframe width="420" height="315" src="http://www.youtube.com/embed/ayTFM5yKmaU?rel=0" frameborder="0" allowfullscreen&gt;&lt;/iframe&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results</dc:title>
  </office:meta>
</office:document-meta>
</file>