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indice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1" text:outline-level="1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
<text:line-break/>
<text:line-break/></text:p>
      <text:p text:style-name="Text_20_body"><draw:frame draw:style-name="medialeft" draw:name="0" text:anchor-type="paragraph" draw:z-index="0" svg:width="7.62cm" svg:height="8.3608333333333cm"><draw:image xlink:href="Pictures/6ecc9a50330935938277ee6bdf972f0d.jpg" xlink:type="simple" xlink:show="embed" xlink:actuate="onLoad"/></draw:frame></text:p>
      <text:p text:style-name="Text_20_body"><text:line-break/>
<text:line-break/>
Britaldo S. Soares-Filho, Hermann O. Rodrigues, William L. Costa (2009)<text:line-break/></text:p>
      <text:p text:style-name="Text_20_body">Revised edition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csr.ufmg.br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www.csr.ufmg.br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www.csr.ufmg.br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www.csr.ufmg.br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www.csr.ufmg.br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www.csr.ufmg.br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www.csr.ufmg.br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www.csr.ufmg.br/dokuwiki/doku.php?id=submodels" text:style-name="Internet_20_link" text:visited-style-name="Visited_20_Internet_20_Link">Submodels</text:a><text:line-break/>
<text:line-break/></text:p><text:p text:style-name="Text_20_body"><text:a xlink:type="simple" xlink:href="https://www.csr.ufmg.br/dokuwiki/doku.php?id=wizard" text:style-name="Internet_20_link" text:visited-style-name="Visited_20_Internet_20_Link"> Wizard Interface</text:a><text:line-break/>
<text:line-break/></text:p><text:p text:style-name="Text_20_body"><text:a xlink:type="simple" xlink:href="https://www.csr.ufmg.br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www.csr.ufmg.br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www.csr.ufmg.br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www.csr.ufmg.br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www.csr.ufmg.br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www.csr.ufmg.br/dokuwiki/doku.php?id=tutorial:final_remarks" text:style-name="Internet_20_link" text:visited-style-name="Visited_20_Internet_20_Link">Final Remarks</text:a></text:p><text:p text:style-name="Text_20_body"><text:a xlink:type="simple" xlink:href="https://www.csr.ufmg.br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indice</dc:title>
  </office:meta>
</office:document-meta>
</file>