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d83a6cc6a31a34eb2ac3553eab6d6e3.png"/>
  <manifest:file-entry manifest:media-type="image/png" manifest:full-path="Pictures/35d4a7134991d00e9c5013f30bb8b72e.png"/>
  <manifest:file-entry manifest:media-type="image/png" manifest:full-path="Pictures/ee05d0940f2cc74981474841cf698152.png"/>
  <manifest:file-entry manifest:media-type="image/png" manifest:full-path="Pictures/c9aa33f968c41f3c9734c0ee1d999fb7.png"/>
  <manifest:file-entry manifest:media-type="image/png" manifest:full-path="Pictures/9c98999eeed6b8dedf7245433e02d7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el_presentation"/><text:bookmark-start text:name="__RefHeading___model_presentation_1"/><text:bookmark-start text:name="model_presentation"/>Model Presentation<text:bookmark-end text:name="__RefHeading___model_presentation_1"/><text:bookmark-end text:name="model_presentation"/></text:h>
      <text:h text:style-name="Heading_20_2" text:outline-level="2"><text:bookmark-start text:name="__RefHeading___model_presentation_panel_2"/><text:bookmark-start text:name="model_presentation_panel"/>Model Presentation Panel<text:bookmark-end text:name="__RefHeading___model_presentation_panel_2"/><text:bookmark-end text:name="model_presentation_panel"/></text:h>
      <text:p text:style-name="Text_20_body">Main painel where all models are presented.</text:p>
      <text:p text:style-name="Text_20_body"><draw:frame draw:style-name="mediacenter" draw:name="Model Presentation Legend" text:anchor-type="paragraph" draw:z-index="0" svg:width="33.866666666667cm" style:rel-width="100%"><draw:text-box><text:p text:style-name="legendcenter"><draw:frame draw:style-name="mediacenter" draw:name="Model Presentation" text:anchor-type="paragraph" draw:z-index="0" svg:width="33.866666666667cm" style:rel-width="100%" svg:height="19.05cm" style:rel-height="scale"><draw:image xlink:href="Pictures/ad83a6cc6a31a34eb2ac3553eab6d6e3.png" xlink:type="simple" xlink:show="embed" xlink:actuate="onLoad"/></draw:frame>Model Presentation</text:p></draw:text-box></draw:frame></text:p>
      <text:p text:style-name="Text_20_body">To open an existent model, drag the corresponding model script file from Windows File Explorer to the model presentation panel.</text:p>
      <text:h text:style-name="Heading_20_2" text:outline-level="2"><text:bookmark-start text:name="__RefHeading___model_selection_tabs_3"/><text:bookmark-start text:name="model_selection_tabs"/>Model Selection Tabs<text:bookmark-end text:name="__RefHeading___model_selection_tabs_3"/><text:bookmark-end text:name="model_selection_tabs"/></text:h>
      <text:p text:style-name="Text_20_body">Tabs use to select the current model.</text:p>
      <text:p text:style-name="Text_20_body"><draw:frame draw:style-name="mediacenter" draw:name="Model Selection Tabs Legend" text:anchor-type="paragraph" draw:z-index="0" svg:width="33.866666666667cm" style:rel-width="100%"><draw:text-box><text:p text:style-name="legendcenter"><draw:frame draw:style-name="mediacenter" draw:name="Model Selection Tabs" text:anchor-type="paragraph" draw:z-index="1" svg:width="33.866666666667cm" style:rel-width="100%" svg:height="10.371666666667cm" style:rel-height="scale"><draw:image xlink:href="Pictures/35d4a7134991d00e9c5013f30bb8b72e.png" xlink:type="simple" xlink:show="embed" xlink:actuate="onLoad"/></draw:frame>Model Selection Tabs</text:p></draw:text-box></draw:frame></text:p>
      <text:p text:style-name="Text_20_body">Model tabs can be reordered by clicking and dragging them to the new location.</text:p>
      <text:p text:style-name="Text_20_body">It is possible to scroll through a long list of open models hovering the mouse on the model selection tabs and using the mouse wheel.</text:p>
      <text:h text:style-name="Heading_20_2" text:outline-level="2"><text:bookmark-start text:name="__RefHeading___functor_action_bar_4"/><text:bookmark-start text:name="functor_action_bar"/>Functor Action Bar<text:bookmark-end text:name="__RefHeading___functor_action_bar_4"/><text:bookmark-end text:name="functor_action_bar"/></text:h>
      <text:p text:style-name="Text_20_body">Allows the user to interact with the selected functor editing, commenting, inspecting etc.</text:p>
      <text:p text:style-name="Text_20_body"><draw:frame draw:style-name="mediacenter" draw:name="Functor Action Bar Legend" text:anchor-type="paragraph" draw:z-index="0" svg:width="20.558125cm" style:rel-width="100%"><draw:text-box><text:p text:style-name="legendcenter"><draw:frame draw:style-name="mediacenter" draw:name="Functor Action Bar" text:anchor-type="paragraph" draw:z-index="2" svg:width="20.558125cm" style:rel-width="100%" svg:height="12.356041666667cm" style:rel-height="scale"><draw:image xlink:href="Pictures/ee05d0940f2cc74981474841cf698152.png" xlink:type="simple" xlink:show="embed" xlink:actuate="onLoad"/></draw:frame>Functor Action Bar</text:p></draw:text-box></draw:frame></text:p>
      <text:p text:style-name="Text_20_body">The operations available depend on the selected functor.</text:p>
      <text:h text:style-name="Heading_20_2" text:outline-level="2"><text:bookmark-start text:name="__RefHeading___connection_action_bar_5"/><text:bookmark-start text:name="connection_action_bar"/>Connection Action Bar<text:bookmark-end text:name="__RefHeading___connection_action_bar_5"/><text:bookmark-end text:name="connection_action_bar"/></text:h>
      <text:p text:style-name="Text_20_body">Allows the user to interact with the selected connection.</text:p>
      <text:p text:style-name="Text_20_body"><draw:frame draw:style-name="mediacenter" draw:name="Connection Action Bar Legend" text:anchor-type="paragraph" draw:z-index="0" svg:width="29.421666666667cm" style:rel-width="100%"><draw:text-box><text:p text:style-name="legendcenter"><draw:frame draw:style-name="mediacenter" draw:name="Connection Action Bar" text:anchor-type="paragraph" draw:z-index="3" svg:width="29.421666666667cm" style:rel-width="100%" svg:height="15.5575cm" style:rel-height="scale"><draw:image xlink:href="Pictures/c9aa33f968c41f3c9734c0ee1d999fb7.png" xlink:type="simple" xlink:show="embed" xlink:actuate="onLoad"/></draw:frame>Connection Action Bar</text:p></draw:text-box></draw:frame></text:p>
      <text:p text:style-name="Text_20_body">The following video illustrates the use of the connection action bar to navigate connections.</text:p>
      <text:h text:style-name="Heading_20_2" text:outline-level="2"><text:bookmark-start text:name="__RefHeading___local_submodel_selection_tabs_6"/><text:bookmark-start text:name="local_submodel_selection_tabs"/>Local Submodel Selection Tabs<text:bookmark-end text:name="__RefHeading___local_submodel_selection_tabs_6"/><text:bookmark-end text:name="local_submodel_selection_tabs"/></text:h>
      <text:p text:style-name="Text_20_body">Tabs use to select the current local submodel or the main model.</text:p>
      <text:p text:style-name="Text_20_body"><draw:frame draw:style-name="mediacenter" draw:name="Local Submodel Selection Tabs Legend" text:anchor-type="paragraph" draw:z-index="0" svg:width="15.663333333333cm"><draw:text-box><text:p text:style-name="legendcenter"><draw:frame draw:style-name="mediacenter" draw:name="Local Submodel Selection Tabs" text:anchor-type="paragraph" draw:z-index="4" svg:width="15.663333333333cm" svg:height="19.023541666667cm"><draw:image xlink:href="Pictures/9c98999eeed6b8dedf7245433e02d74e.png" xlink:type="simple" xlink:show="embed" xlink:actuate="onLoad"/></draw:frame>Local Submodel Selection Tabs</text:p></draw:text-box></draw:frame></text:p>
      <text:p text:style-name="Text_20_body">The main model uses the name “( Model )”. The local submodels have custom names and also uses a custom icon.</text:p>
      <text:p text:style-name="Text_20_body">Submodel tabs can be reordered by clicking and dragging them to the new location.</text:p>
      <text:p text:style-name="Text_20_body">It is possible to scroll through a long list of submodels hovering the mouse on the local submodel selection tabs and using the mouse whe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odel_presentation</dc:title>
  </office:meta>
</office:document-meta>
</file>