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9c20c60552dbd7cee1207441a0e1aa.png"/>
  <manifest:file-entry manifest:media-type="image/png" manifest:full-path="Pictures/c93625ce541f404360d48448e2134d96.png"/>
  <manifest:file-entry manifest:media-type="image/png" manifest:full-path="Pictures/a631ca05ac836ad9d2bc6e103723f44e.png"/>
  <manifest:file-entry manifest:media-type="image/png" manifest:full-path="Pictures/ae2b59614711063ae7b943b53df601a8.png"/>
  <manifest:file-entry manifest:media-type="image/png" manifest:full-path="Pictures/3e5a022af28c31e9ea06c16524f2f649.png"/>
  <manifest:file-entry manifest:media-type="image/png" manifest:full-path="Pictures/e483d94d24dd23942115623955ec48c4.png"/>
  <manifest:file-entry manifest:media-type="image/png" manifest:full-path="Pictures/e93d5d9535c32976f86214f8cfff7be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a_map"/><text:bookmark-start text:name="__RefHeading___load_a_map_1"/><text:bookmark-start text:name="load_a_map"/>Load a map<text:bookmark-end text:name="__RefHeading___load_a_map_1"/><text:bookmark-end text:name="load_a_map"/></text:h>
      <text:p text:style-name="Text_20_body">Using map viewer, there are actually four ways you can load a map (or a group of maps, by using the CTRL key on file selection dialog):<text:line-break/>
<text:line-break/>
<draw:frame draw:style-name="mediacenter" draw:name="0" text:anchor-type="paragraph" draw:z-index="0" svg:width="4.2333333333333cm" svg:height="4.1804166666667cm"><draw:image xlink:href="Pictures/e59c20c60552dbd7cee1207441a0e1aa.png" xlink:type="simple" xlink:show="embed" xlink:actuate="onLoad"/></draw:frame><text:line-break/>
Load map (cleaning map list).</text:p>
      <text:p text:style-name="Preformatted_20_Text">Will erase the current map stack (label "Maps" on main dialog).</text:p>
      <text:p text:style-name="Text_20_body"><text:line-break/>
Load map (keeping map list).</text:p>
      <text:p text:style-name="Preformatted_20_Text">Will *NOT* change current map stack, the new loaded map will be on top of the stack and *visible*.<text:line-break/>Every incompatible map (different number of lines or columns) will be turned off (invisible).<text:line-break/>Keep in mind that if you open a incompatible map, the current transformation will be erased and the <text:line-break/>default transformation (which renders to full screen) restored.</text:p>
      <text:p text:style-name="Text_20_body"><text:line-break/>
Load map on selection</text:p>
      <text:p text:style-name="Preformatted_20_Text">Will load the new map replacing the selected map. This option is only available if there is a map loaded.<text:line-break/>All transformations (histogram, palette, pan, zoom) will be untouched. The new map will try to match the<text:line-break/>active map layer selection.</text:p>
      <text:p text:style-name="Text_20_body"><text:line-break/>
Load viewer state</text:p>
      <text:p text:style-name="Preformatted_20_Text">Will load a entirely new viewer state, replacing the map stack, the background color, loaded palettes, histogram<text:line-break/>transformations and everything else.</text:p>
      <text:p text:style-name="Text_20_body"><text:line-break/>
<text:line-break/></text:p>
      <text:p text:style-name="Horizontal_20_Line"/>
      <text:h text:style-name="Heading_20_3" text:outline-level="3"><text:bookmark-start text:name="__RefHeading___map_loaded_so_what_2"/><text:bookmark-start text:name="map_loaded_so_what"/>Map loaded, so what?<text:bookmark-end text:name="__RefHeading___map_loaded_so_what_2"/><text:bookmark-end text:name="map_loaded_so_what"/></text:h>
      <text:p text:style-name="Text_20_body">After your map is loaded, you can see it on the “Maps” stack on the right.<text:line-break/>
<text:line-break/>
<draw:frame draw:style-name="mediacenter" draw:name="1" text:anchor-type="paragraph" draw:z-index="1" svg:width="8.969375cm" svg:height="1.7991666666667cm"><draw:image xlink:href="Pictures/c93625ce541f404360d48448e2134d96.png" xlink:type="simple" xlink:show="embed" xlink:actuate="onLoad"/></draw:frame><text:line-break/>
Initially, your map will be loaded <text:span text:style-name="Strong_20_Emphasis">Collapsed</text:span>. We do this because the functionality of <text:span text:style-name="Strong_20_Emphasis">each</text:span> map
is contained inside its “row” in the map stack. To expand, just click on the expand arrow.<text:line-break/>
<draw:frame draw:style-name="mediacenter" draw:name="2" text:anchor-type="paragraph" draw:z-index="2" svg:width="0.635cm" svg:height="0.714375cm"><draw:image xlink:href="Pictures/a631ca05ac836ad9d2bc6e103723f44e.png" xlink:type="simple" xlink:show="embed" xlink:actuate="onLoad"/></draw:frame><text:line-break/>
<text:line-break/>
After expanding, your map will look like this on the map stack:<text:line-break/>
<draw:frame draw:style-name="mediacenter" draw:name="3" text:anchor-type="paragraph" draw:z-index="3" svg:width="9.04875cm" svg:height="4.3127083333333cm"><draw:image xlink:href="Pictures/ae2b59614711063ae7b943b53df601a8.png" xlink:type="simple" xlink:show="embed" xlink:actuate="onLoad"/></draw:frame><text:line-break/>
For maps with category information bundled, it will look like this.<text:line-break/>
<draw:frame draw:style-name="mediacenter" draw:name="4" text:anchor-type="paragraph" draw:z-index="4" svg:width="9.04875cm" svg:height="4.4979166666667cm"><draw:image xlink:href="Pictures/3e5a022af28c31e9ea06c16524f2f649.png" xlink:type="simple" xlink:show="embed" xlink:actuate="onLoad"/></draw:frame><text:line-break/>
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
<text:line-break/>
<text:line-break/></text:p>
      <text:p text:style-name="Horizontal_20_Line"/>
      <text:h text:style-name="Heading_20_3" text:outline-level="3"><text:bookmark-start text:name="__RefHeading___map_information_3"/><text:bookmark-start text:name="map_information"/>Map information<text:bookmark-end text:name="__RefHeading___map_information_3"/><text:bookmark-end text:name="map_information"/></text:h>
      <text:p text:style-name="Text_20_body">You can retrieve map information by clicking on the icon <draw:frame draw:style-name="media" draw:name="5" text:anchor-type="as-char" draw:z-index="5" svg:width="0.76729166666667cm" svg:height="0.76729166666667cm"><draw:image xlink:href="Pictures/e483d94d24dd23942115623955ec48c4.png" xlink:type="simple" xlink:show="embed" xlink:actuate="onLoad"/></draw:frame><text:line-break/>
<text:line-break/>
<draw:frame draw:style-name="mediacenter" draw:name="6" text:anchor-type="paragraph" draw:z-index="6" svg:width="12.012083333333cm" svg:height="13.705416666667cm"><draw:image xlink:href="Pictures/e93d5d9535c32976f86214f8cfff7bee.png" xlink:type="simple" xlink:show="embed" xlink:actuate="onLoad"/></draw:frame><text:line-break/>
<text:line-break/>
This information comes from Dinamica EGO itself, the available rows can vary from map to map.<text:line-break/>
<text:span text:style-name="Strong_20_Emphasis">Tip:</text:span> It is possible to assign aliases to maps and map groups. You can set the alias on the top part of the information dialog.
<text:line-break/>
<text:line-break/></text:p>
      <text:p text:style-name="Horizontal_20_Line"/>
      <text:h text:style-name="Heading_20_3" text:outline-level="3"><text:bookmark-start text:name="__RefHeading___map_functions_4"/><text:bookmark-start text:name="map_functions"/>Map functions<text:bookmark-end text:name="__RefHeading___map_functions_4"/><text:bookmark-end text:name="map_functions"/></text:h>
      <text:p text:style-name="Text_20_body">The functions you have for <text:span text:style-name="Strong_20_Emphasis">each</text:span> map are described below:<text:line-break/>
<text:line-break/>
<draw:frame draw:style-name="medialeft" draw:name="7" text:anchor-type="paragraph" draw:z-index="7" svg:width="" svg:rel-width="100%" svg:height="0cm"><draw:image xlink:href="/var/lib/dokuwiki/data/media/loaded_map_buttons.png" xlink:type="simple" xlink:show="embed" xlink:actuate="onLoad"/></draw:frame>
1) Change map layer. If your map has many layers, you can select the active layer to be shown. Only one layer can be use at time.<text:line-break/>
2) Change map <text:a xlink:type="simple" xlink:href="https://www.csr.ufmg.br/dokuwiki/doku.php?id=color_palette" text:style-name="Internet_20_link" text:visited-style-name="Visited_20_Internet_20_Link">palette</text:a>.<text:line-break/>
3) Opacity (by default, viewer show opaque maps, but you can set a transparency threshold and adjust stack to combine maps).<text:line-break/>
4) <text:a xlink:type="simple" xlink:href="https://www.csr.ufmg.br/dokuwiki/doku.php?id=viewer_image_expression" text:style-name="Internet_20_link" text:visited-style-name="Visited_20_Internet_20_Link">Image Expression</text:a> (calculate expression - just like calculate map on Dinamica EGO - for map values).<text:line-break/>
5) <text:a xlink:type="simple" xlink:href="https://www.csr.ufmg.br/dokuwiki/doku.php?id=histogram" text:style-name="Internet_20_link" text:visited-style-name="Visited_20_Internet_20_Link">Histogram</text:a> transformation.<text:line-break/>
6) Edit color <text:a xlink:type="simple" xlink:href="https://www.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www.csr.ufmg.br/dokuwiki/doku.php?id=map_viewer_interface" text:style-name="Internet_20_link" text:visited-style-name="Visited_20_Internet_20_Link">sta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a_map</dc:title>
  </office:meta>
</office:document-meta>
</file>