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c79bdf8b0572fca16f5279badb0bb9.jpg"/>
  <manifest:file-entry manifest:media-type="image/png" manifest:full-path="Pictures/ed3f31b5289aac2b4cdc7b790ac221de.png"/>
  <manifest:file-entry manifest:media-type="image/jpeg" manifest:full-path="Pictures/7da5d30ed2eabf94018e38d1f26b07a6.jpg"/>
  <manifest:file-entry manifest:media-type="image/jpeg" manifest:full-path="Pictures/cc1cfc463a150ecaa6a7c395017a724f.jpg"/>
  <manifest:file-entry manifest:media-type="image/jpeg" manifest:full-path="Pictures/5878ae8b87bc55200a809941f9ce374b.jpg"/>
  <manifest:file-entry manifest:media-type="image/jpeg" manifest:full-path="Pictures/e11daed3c2fb40b3b7abbd9969c9f627.jpg"/>
  <manifest:file-entry manifest:media-type="image/jpeg" manifest:full-path="Pictures/8f256a66ef431bcab541a11e85bece4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style:style style:name="PluginODTAutoStyle_Table_15"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4680572349859cm"><draw:image xlink:href="Pictures/24c79bdf8b0572fca16f5279badb0bb9.jpg" xlink:type="simple" xlink:show="embed" xlink:actuate="onLoad"/></draw:frame>
<text:line-break/></text:p>
      <text:h text:style-name="Heading_20_2" text:outline-level="2"><text:bookmark text:name="lesson_21"/><text:bookmark-start text:name="__RefHeading___lesson_21dinamica_ego_script_language_and_console_launcher_1"/><text:bookmark-start text:name="lesson_21dinamica_ego_script_language_and_console_launcher"/>LESSON 21: Dinamica EGO script language and console launcher<text:bookmark-end text:name="__RefHeading___lesson_21dinamica_ego_script_language_and_console_launcher_1"/><text:bookmark-end text:name="lesson_21dinamica_ego_script_language_and_console_launcher"/></text:h>
      <text:p text:style-name="Text_20_body"><text:line-break/>
<text:line-break/></text:p>
      <text:h text:style-name="Heading_20_4" text:outline-level="4"><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Naming variables with alias</text:p>
        </text:list-item>
        <text:list-item>
          <text:p text:style-name="List_20_1_Content"> <text:a xlink:type="simple" xlink:href="https://www.csr.ufmg.br/dokuwiki/doku.php?id=ego_script" text:style-name="Internet_20_link" text:visited-style-name="Visited_20_Internet_20_Link">Dinamica EGO programming language</text:a></text:p>
        </text:list-item>
        <text:list-item>
          <text:p text:style-name="List_20_1_Content_Last"> Dinamica EGO Console launcher</text:p>
        </text:list-item>
      </text:list>
      <text:p text:style-name="Text_20_body">As a model becomes more and more complex, you may find useful to save it in EGO format to keep developing  the model using <text:a xlink:type="simple" xlink:href="https://www.csr.ufmg.br/dokuwiki/doku.php?id=ego_script" text:style-name="Internet_20_link" text:visited-style-name="Visited_20_Internet_20_Link">EGO programming language</text:a> on a text editor, (e.g. <text:a xlink:type="simple" xlink:href="http://notepad-plus-plus.org/" text:style-name="Internet_20_link" text:visited-style-name="Visited_20_Internet_20_Link">NotePad++</text:a> or <text:a xlink:type="simple" xlink:href="http://www.contexteditor.org" text:style-name="Internet_20_link" text:visited-style-name="Visited_20_Internet_20_Link">Context</text:a>). For example, the Amazon logging model <text:a xlink:type="simple" xlink:href="http://dx.doi.org/10.1007/s00267-009-9337-1" text:style-name="Internet_20_link" text:visited-style-name="Visited_20_Internet_20_Link">(Merry et al, 2009)</text:a> developed in Dinamica EGO involves more than one thousand script lines. Both script formats (<text:a xlink:type="simple" xlink:href="https://www.csr.ufmg.br/dokuwiki/doku.php?id=xml_script" text:style-name="Internet_20_link" text:visited-style-name="Visited_20_Internet_20_Link">EGOML/XML</text:a>, <text:a xlink:type="simple" xlink:href="https://www.csr.ufmg.br/dokuwiki/doku.php?id=ego_script" text:style-name="Internet_20_link" text:visited-style-name="Visited_20_Internet_20_Link">EGO</text:a>) are 100% compatible, so users can take back and forth a model from the graphical interface to the text editor without losing any information. Advanced modelers will greatly benefit from this well structured and tractable programming languag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EGO format is also a good way to merge two models, since you can cut and paste parts of scripts.</text:p>
          </table:table-cell>
        </table:table-row>
      </table:table>
      <text:p text:style-name="Text_20_body">Open again the model “simulate_deforestation_from_1997_2000_30years_ahead.xml”. To make the model more intelligible on the text editor, you first need to name some key variables and then add comments to parts of the model. Let’s do this. Select the Edit Functor tool and click on the Categorical Map “23267_1997.ers”.</text:p>
      <text:p text:style-name="Text_20_body">Write in the alias field “initial_landscape”, click on <text:span text:style-name="Emphasis">Calc Distance Map</text:span> and write the alias “distance_to_deforested”. Now save the model in EGO format.</text:p>
      <text:p text:style-name="Text_20_body">Open in a text editor, the model “simulate_deforestation_from_1997_2000_30years_ahead.ego”. The EGO script is as follows: </text:p>
      <text:p text:style-name="Text_20_body"><draw:frame draw:style-name="mediacenter" draw:name="2" text:anchor-type="paragraph" draw:z-index="2" svg:width="14.155208333333cm" svg:height="18.706041666667cm"><draw:image xlink:href="Pictures/7da5d30ed2eabf94018e38d1f26b07a6.jpg" xlink:type="simple" xlink:show="embed" xlink:actuate="onLoad"/></draw:frame>
<draw:frame draw:style-name="mediacenter" draw:name="3" text:anchor-type="paragraph" draw:z-index="3" svg:width="11.615208333333cm" svg:height="18.864791666667cm"><draw:image xlink:href="Pictures/cc1cfc463a150ecaa6a7c395017a724f.jpg" xlink:type="simple" xlink:show="embed" xlink:actuate="onLoad"/></draw:frame>
<draw:frame draw:style-name="mediacenter" draw:name="4" text:anchor-type="paragraph" draw:z-index="4" svg:width="8.8635416666667cm" svg:height="14.472708333333cm"><draw:image xlink:href="Pictures/5878ae8b87bc55200a809941f9ce374b.jpg" xlink:type="simple" xlink:show="embed" xlink:actuate="onLoad"/></draw:frame>
<draw:frame draw:style-name="mediacenter" draw:name="5" text:anchor-type="paragraph" draw:z-index="5" svg:width="10.16cm" svg:height="6.746875cm"><draw:image xlink:href="Pictures/e11daed3c2fb40b3b7abbd9969c9f627.jpg" xlink:type="simple" xlink:show="embed" xlink:actuate="onLoad"/></draw:frame></text:p>
      <text:p text:style-name="Text_20_body">Now that you have learned a bit about programming with EGO script language, another resource available in Dinamica EGO is the Console Launcher. Any model saved in Dinamica EGO, either EGOML/XML or EGO, can be run from the command prompt. Running the model from the command prompt increases model performance, as the model becomes free of the burden of the graphical interface. </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Windows 32 bits only handles up to 3 gigabytes of memory for a single process. See the question <text:a xlink:type="simple" xlink:href="https://www.csr.ufmg.br/dokuwiki/doku.php?id=faq#performance" text:style-name="Internet_20_link" text:visited-style-name="Visited_20_Internet_20_Link">How much memory (RAM) is Dinamica EGO able to handle?</text:a> in Dinamica EGO's FAQ for additional information about memory.</text:p>
          </table:table-cell>
        </table:table-row>
      </table:table>
      <text:p text:style-name="Text_20_body">To facilitate running a model from the command prompt, we have developed a Console Launcher tool. Its use is strongly advised for complex models and others with large amount of data. Also, Console Launcher allows for queuing models and running them sequentially Call the Console Launcher from the tools subfolder in the Start/Programs/Dinamica EGO shortcut. It will open the following interface.</text:p>
      <text:p text:style-name="Text_20_body"><draw:frame draw:style-name="mediacenter" draw:name="7" text:anchor-type="paragraph" draw:z-index="7" svg:width="17.965208333333cm" style:rel-width="100%" svg:height="11.90625cm" style:rel-height="scale"><draw:image xlink:href="Pictures/8f256a66ef431bcab541a11e85bece47.jpg" xlink:type="simple" xlink:show="embed" xlink:actuate="onLoad"/></draw:frame></text:p>
      <text:p text:style-name="Text_20_body"><draw:frame draw:style-name="PluginODTAutoStyle_Frame_11_text_frame" draw:name="Frame1" text:anchor-type="paragraph" svg:width="289.134pt" draw:z-index="0" svg:min-height="1cm"><draw:text-box><table:table table:style-name="PluginODTAutoStyle_Table_12"><table:table-column table:style-name="odt_auto_style_table_column_3_1"/><table:table-row><table:table-cell office:value-type="string" table:style-name="PluginODTAutoStyle_TableCell_13"><text:p text:style-name="PluginODTAutoStyle_Paragraph_14">Some parameters of Console Launcher are: </text:p><text:p text:style-name="Text_20_body">-Scheduler: how the model functors are going be sequenced </text:p><text:p text:style-name="Text_20_body">-Verifier: Type of script verification</text:p><text:p text:style-name="Text_20_body">-Log Level: Maximum level of log report </text:p><text:p text:style-name="Text_20_body">-Use Predefined seed: Check it to use a predefined seed to generate random numbers. Using a predefined seed forces Dinamica EGO to always generate the same output, even if the model is stochastic. </text:p><text:p text:style-name="Text_20_body">-Processors: number of processors/cores that model will use (Use 0 to automatically detect the number available) </text:p><text:p text:style-name="Text_20_body">-Run Model: Check it to run model completely, otherwise, Dinamica EGO will load all models and exit. Disable this flag to validate a large number of models.</text:p></table:table-cell></table:table-row></table:table></draw:text-box></draw:frame>You can save the Console Launcher configuration into a batch file too. This is useful in case you want to couple Dinamica EGO with other software.</text:p>
      <table:table table:style-name="PluginODTAutoStyle_Table_15">
        <table:table-column table:style-name="odt_auto_style_table_column_4_1"/>
        <table:table-column table:style-name="odt_auto_style_table_column_4_2"/>
        <table:table-row>
          <table:table-cell office:value-type="string" table:style-name="PluginODTAutoStyle_TableCell_16">
            <text:p text:style-name="PluginODTAutoStyle_Paragraph_17"><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18">
            <text:p text:style-name="PluginODTAutoStyle_Paragraph_19"><text:span text:style-name="Strong_20_Emphasis">TIP</text:span>: another way to loosely couple other computer programs with Dinamica EGO is by means of functor <text:a xlink:type="simple" xlink:href="https://www.csr.ufmg.br/dokuwiki/doku.php?id=run_external_process" text:style-name="Internet_20_link" text:visited-style-name="Visited_20_Internet_20_Link">Run External Process</text:a>, available in the Control Tab.  By using this functor, you will be able to make a call to an external program from within Dinamica, pass to this program intermediate results and feed its output back again into the Dinamica EGO model. </text:p>
          </table:table-cell>
        </table:table-row>
      </table:table>
      <text:p text:style-name="Text_20_body"><text:line-break/>
<text:line-break/>
Congratulations, you have successfully completed this lesson! Now let’s move to the <text:span text:style-name="Strong_20_Emphasis">next lesson:</text:span> <text:a xlink:type="simple" xlink:href="https://www.csr.ufmg.br/dokuwiki/doku.php?id=lesson_22" text:style-name="Internet_20_link" text:visited-style-name="Visited_20_Internet_20_Link">LESSON 19:  Heuristic calibration of models by using Genetic Algorith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style:style style:name="PluginODTAutoStyle_Table_15"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1</dc:title>
  </office:meta>
</office:document-meta>
</file>