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ap"/><text:bookmark-start text:name="__RefHeading___create_map_1"/><text:bookmark-start text:name="create_map"/>Create Map<text:bookmark-end text:name="__RefHeading___create_map_1"/><text:bookmark-end text:name="cre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n empty map using the give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Number of lines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Number of columns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Map projection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Cell width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Cell height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The registration coordinate Y. The unit used to represent the registration coordinate is based on the projection assigned. Corresponds to Northing or Latitude.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left"> The registration coordinate X. The unit used to represent the registration coordinate is based on the projection assigned. Corresponds to Easting or Longitud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The line of the registered coordinate. The line 1 is the topmost line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www.csr.ufmg.br/dokuwiki/doku.php?id=positive_bool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The column of the registered coordinate. The column 1 is the leftmost column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Value</text:a>  </text:p>
          </table:table-cell>
          <table:table-cell office:value-type="string" table:style-name="tablecell">
            <text:p text:style-name="tablealignleft"> If true, this flag forces the map to be created as a sparse raster set. Sparse raster set stores only non-null value cells, minimizing storage memory in detriment of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ap cells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map</dc:title>
  </office:meta>
</office:document-meta>
</file>