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c79bdf8b0572fca16f5279badb0b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4680572349859cm"><draw:image xlink:href="Pictures/24c79bdf8b0572fca16f5279badb0bb9.jpg" xlink:type="simple" xlink:show="embed" xlink:actuate="onLoad"/></draw:frame>
<text:line-break/></text:p>
      <text:h text:style-name="Heading_20_2" text:outline-level="2"><text:bookmark text:name="basic_fundamentals"/><text:bookmark-start text:name="__RefHeading___basic_fundamentals_to_modeling_environmental_dynamics_with_dinamica_ego_1"/><text:bookmark-start text:name="basic_fundamentals_to_modeling_environmental_dynamics_with_dinamica_ego"/>Basic fundamentals to Modeling Environmental Dynamics with Dinamica EGO<text:bookmark-end text:name="__RefHeading___basic_fundamentals_to_modeling_environmental_dynamics_with_dinamica_ego_1"/><text:bookmark-end text:name="basic_fundamentals_to_modeling_environmental_dynamics_with_dinamica_ego"/></text:h>
      <text:p text:style-name="Text_20_body"><text:line-break/>
<text:line-break/></text:p>
      <text:h text:style-name="Heading_20_3" text:outline-level="3"><text:bookmark-start text:name="__RefHeading___discrete_versus_continuous_maps_2"/><text:bookmark-start text:name="discrete_versus_continuous_maps"/>Discrete versus Continuous Maps<text:bookmark-end text:name="__RefHeading___discrete_versus_continuous_maps_2"/><text:bookmark-end text:name="discrete_versus_continuous_maps"/></text:h>
      <text:p text:style-name="Text_20_body"><text:line-break/>
<text:line-break/></text:p>
      <text:h text:style-name="Heading_20_3" text:outline-level="3"><text:bookmark-start text:name="__RefHeading___spatially_explicit_models_3"/><text:bookmark-start text:name="spatially_explicit_models"/>Spatially explicit models<text:bookmark-end text:name="__RefHeading___spatially_explicit_models_3"/><text:bookmark-end text:name="spatially_explicit_models"/></text:h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asic_fundamentals</dc:title>
  </office:meta>
</office:document-meta>
</file>