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0f67f1b714cd7d03120cd2c79aefdb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agent_based_model:landscape"/>In this model the landscape is represented by an image in which the pixel values are the amount of resources.<text:line-break/>
<text:line-break/>
<text:line-break/></text:p>
      <text:p text:style-name="Text_20_body"><draw:frame draw:style-name="mediacenter" draw:name="0" text:anchor-type="paragraph" draw:z-index="0" svg:width="25.902708333333cm" style:rel-width="100%" svg:height="17.541875cm" style:rel-height="scale"><draw:image xlink:href="Pictures/50f67f1b714cd7d03120cd2c79aefdb6.png" xlink:type="simple" xlink:show="embed" xlink:actuate="onLoad"/></draw:frame></text:p>
      <text:p text:style-name="Text_20_body">The<text:span text:style-name="Emphasis"> maximum capacity of resources</text:span> in the cell is the attribute of the landscape. At each time step the landscape recovers itself considering its maximum capacity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agent_based_model:landscape</dc:title>
  </office:meta>
</office:document-meta>
</file>